
<file path=META-INF/manifest.xml><?xml version="1.0" encoding="utf-8"?>
<manifest:manifest xmlns:manifest="urn:oasis:names:tc:opendocument:xmlns:manifest:1.0">
  <manifest:file-entry manifest:media-type="application/vnd.oasis.opendocument.tex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toolpanel/"/>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image/png" manifest:full-path="Pictures/10000201000001EF000002737AFB4F07.png"/>
  <manifest:file-entry manifest:media-type="image/png" manifest:full-path="Pictures/100002010000034A0000025359804F5D.png"/>
  <manifest:file-entry manifest:media-type="" manifest:full-path="Pictures/"/>
  <manifest:file-entry manifest:media-type="application/binary" manifest:full-path="layout-cache"/>
  <manifest:file-entry manifest:media-type="text/xml" manifest:full-path="content.xml"/>
  <manifest:file-entry manifest:media-type="application/rdf+xml" manifest:full-path="manifest.rdf"/>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grddl:transformation="http://docs.oasis-open.org/office/1.2/xslt/odf2rdf.xsl">
  <office:scripts/>
  <office:font-face-decls>
    <style:font-face style:name="Symbol" svg:font-family="Symbol" style:font-adornments="Regolare" style:font-pitch="variable" style:font-charset="x-symbol"/>
    <style:font-face style:name="Wingdings" svg:font-family="Wingdings" style:font-adornments="Regular" style:font-pitch="variable" style:font-charset="x-symbol"/>
    <style:font-face style:name="Lucida Sans1" svg:font-family="'Lucida Sans'"/>
    <style:font-face style:name="Courier New" svg:font-family="'Courier New'" style:font-adornments="Normale" style:font-family-generic="modern" style:font-pitch="fixed"/>
    <style:font-face style:name="Arial1" svg:font-family="Aria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Normale" style:font-family-generic="swiss" style:font-pitch="variable"/>
    <style:font-face style:name="Arial3" svg:font-family="Arial" style:font-family-generic="system" style:font-pitch="variable"/>
    <style:font-face style:name="Calibri" svg:font-family="Calibri" style:font-family-generic="system" style:font-pitch="variable"/>
    <style:font-face style:name="Courier New1" svg:font-family="'Courier New'" style:font-family-generic="system" style:font-pitch="variable"/>
    <style:font-face style:name="Lucida Sans" svg:font-family="'Lucida Sans'" style:font-family-generic="system" style:font-pitch="variable"/>
    <style:font-face style:name="Palatino Linotype" svg:font-family="'Palatino Linotype'" style:font-family-generic="system" style:font-pitch="variable"/>
    <style:font-face style:name="SimSun" svg:font-family="SimSun" style:font-family-generic="system" style:font-pitch="variable"/>
    <style:font-face style:name="Tahoma1" svg:font-family="Tahoma" style:font-family-generic="system" style:font-pitch="variable"/>
    <style:font-face style:name="Times New Roman1" svg:font-family="'Times New Roman'" style:font-family-generic="system" style:font-pitch="variable"/>
  </office:font-face-decls>
  <office:automatic-styles>
    <style:style style:name="Tabella1" style:family="table">
      <style:table-properties style:width="17.119cm" fo:margin-left="-0.191cm" table:align="left" style:writing-mode="lr-tb"/>
    </style:style>
    <style:style style:name="Tabella1.A" style:family="table-column">
      <style:table-column-properties style:column-width="13.333cm"/>
    </style:style>
    <style:style style:name="Tabella1.B" style:family="table-column">
      <style:table-column-properties style:column-width="3.784cm"/>
    </style:style>
    <style:style style:name="Tabella1.1" style:family="table-row">
      <style:table-row-properties style:keep-together="true" fo:keep-together="auto"/>
    </style:style>
    <style:style style:name="Tabella1.A1" style:family="table-cell">
      <style:table-cell-properties fo:background-color="#ffffff" fo:padding-left="0.191cm" fo:padding-right="0.191cm" fo:padding-top="0cm" fo:padding-bottom="0cm" fo:border="0.018cm solid #00000a">
        <style:background-image/>
      </style:table-cell-properties>
    </style:style>
    <style:style style:name="Tabella2" style:family="table">
      <style:table-properties style:width="15.875cm" fo:margin-left="-0.191cm" table:align="left" style:writing-mode="lr-tb"/>
    </style:style>
    <style:style style:name="Tabella2.A" style:family="table-column">
      <style:table-column-properties style:column-width="7.796cm"/>
    </style:style>
    <style:style style:name="Tabella2.B" style:family="table-column">
      <style:table-column-properties style:column-width="8.077cm"/>
    </style:style>
    <style:style style:name="Tabella2.1" style:family="table-row">
      <style:table-row-properties style:keep-together="true" fo:keep-together="auto"/>
    </style:style>
    <style:style style:name="Tabella2.A1" style:family="table-cell">
      <style:table-cell-properties fo:background-color="#ffffff" fo:padding-left="0.191cm" fo:padding-right="0.191cm" fo:padding-top="0cm" fo:padding-bottom="0cm" fo:border="0.018cm solid #00000a">
        <style:background-image/>
      </style:table-cell-properties>
    </style:style>
    <style:style style:name="Tabella3" style:family="table">
      <style:table-properties style:width="16.016cm" fo:margin-left="-0.191cm" table:align="left" style:writing-mode="lr-tb"/>
    </style:style>
    <style:style style:name="Tabella3.A" style:family="table-column">
      <style:table-column-properties style:column-width="3.808cm"/>
    </style:style>
    <style:style style:name="Tabella3.B" style:family="table-column">
      <style:table-column-properties style:column-width="4.128cm"/>
    </style:style>
    <style:style style:name="Tabella3.C" style:family="table-column">
      <style:table-column-properties style:column-width="5.539cm"/>
    </style:style>
    <style:style style:name="Tabella3.D" style:family="table-column">
      <style:table-column-properties style:column-width="2.54cm"/>
    </style:style>
    <style:style style:name="Tabella3.1" style:family="table-row">
      <style:table-row-properties style:keep-together="true" fo:keep-together="auto"/>
    </style:style>
    <style:style style:name="Tabella3.A1" style:family="table-cell">
      <style:table-cell-properties fo:background-color="#ffffff" fo:padding-left="0.191cm" fo:padding-right="0.191cm" fo:padding-top="0cm" fo:padding-bottom="0cm" fo:border="0.018cm solid #00000a">
        <style:background-image/>
      </style:table-cell-properties>
    </style:style>
    <style:style style:name="Tabella3.A3" style:family="table-cell">
      <style:table-cell-properties style:vertical-align="middle" fo:background-color="#ffffff" fo:padding-left="0.191cm" fo:padding-right="0.191cm" fo:padding-top="0cm" fo:padding-bottom="0cm" fo:border="0.018cm solid #00000a">
        <style:background-image/>
      </style:table-cell-properties>
    </style:style>
    <style:style style:name="Tabella4" style:family="table">
      <style:table-properties style:width="15.875cm" fo:margin-left="-0.191cm" table:align="left" style:writing-mode="lr-tb"/>
    </style:style>
    <style:style style:name="Tabella4.A" style:family="table-column">
      <style:table-column-properties style:column-width="5.747cm"/>
    </style:style>
    <style:style style:name="Tabella4.B" style:family="table-column">
      <style:table-column-properties style:column-width="5.749cm"/>
    </style:style>
    <style:style style:name="Tabella4.C" style:family="table-column">
      <style:table-column-properties style:column-width="4.38cm"/>
    </style:style>
    <style:style style:name="Tabella4.1" style:family="table-row">
      <style:table-row-properties style:keep-together="true" fo:keep-together="auto"/>
    </style:style>
    <style:style style:name="Tabella4.A1" style:family="table-cell">
      <style:table-cell-properties fo:background-color="#ffffff" fo:padding-left="0.191cm" fo:padding-right="0.191cm" fo:padding-top="0cm" fo:padding-bottom="0cm" fo:border="0.018cm solid #00000a">
        <style:background-image/>
      </style:table-cell-properties>
    </style:style>
    <style:style style:name="Tabella4.A3" style:family="table-cell">
      <style:table-cell-properties style:vertical-align="middle" fo:background-color="#ffffff" fo:padding-left="0.191cm" fo:padding-right="0.191cm" fo:padding-top="0cm" fo:padding-bottom="0cm" fo:border="0.018cm solid #00000a">
        <style:background-image/>
      </style:table-cell-properties>
    </style:style>
    <style:style style:name="P1" style:family="paragraph" style:parent-style-name="Standard">
      <style:paragraph-properties fo:text-align="center" style:justify-single-word="false"/>
    </style:style>
    <style:style style:name="P2" style:family="paragraph" style:parent-style-name="Standard">
      <style:paragraph-properties fo:text-align="center" style:justify-single-word="false">
        <style:tab-stops>
          <style:tab-stop style:position="4.251cm"/>
        </style:tab-stops>
      </style:paragraph-properties>
      <style:text-properties style:font-name-asian="Calibri" style:language-asian="en" style:country-asian="US"/>
    </style:style>
    <style:style style:name="P3" style:family="paragraph" style:parent-style-name="Standard">
      <style:paragraph-properties fo:margin-left="0.635cm" fo:margin-right="0cm" fo:text-align="center" style:justify-single-word="false" fo:orphans="0" fo:widows="0" fo:text-indent="0cm" style:auto-text-indent="false"/>
    </style:style>
    <style:style style:name="P4" style:family="paragraph" style:parent-style-name="Standard" style:list-style-name="WWNum25">
      <style:paragraph-properties fo:margin-left="0cm" fo:margin-right="0.49cm" fo:text-align="justify" style:justify-single-word="false" fo:orphans="0" fo:widows="0" fo:text-indent="0cm" style:auto-text-indent="false"/>
    </style:style>
    <style:style style:name="P5" style:family="paragraph" style:parent-style-name="Standard" style:list-style-name="WWNum29">
      <style:paragraph-properties fo:margin-left="0cm" fo:margin-right="0.49cm" fo:text-align="justify" style:justify-single-word="false" fo:orphans="0" fo:widows="0" fo:text-indent="0cm" style:auto-text-indent="false"/>
    </style:style>
    <style:style style:name="P6" style:family="paragraph" style:parent-style-name="Standard" style:list-style-name="WWNum29">
      <style:paragraph-properties fo:margin-left="0cm" fo:margin-right="0.49cm" fo:orphans="0" fo:widows="0" fo:text-indent="0cm" style:auto-text-indent="false"/>
    </style:style>
    <style:style style:name="P7" style:family="paragraph" style:parent-style-name="Standard">
      <style:paragraph-properties fo:margin-left="0cm" fo:margin-right="0.49cm" fo:margin-top="0cm" fo:margin-bottom="0cm" fo:text-align="justify" style:justify-single-word="false" fo:orphans="0" fo:widows="0" fo:text-indent="0cm" style:auto-text-indent="false"/>
    </style:style>
    <style:style style:name="P8" style:family="paragraph" style:parent-style-name="Standard" style:list-style-name="WWNum25">
      <style:paragraph-properties fo:margin-left="0cm" fo:margin-right="0.49cm" fo:margin-top="0cm" fo:margin-bottom="0cm" fo:text-align="justify" style:justify-single-word="false" fo:orphans="0" fo:widows="0" fo:text-indent="0cm" style:auto-text-indent="false"/>
    </style:style>
    <style:style style:name="P9" style:family="paragraph" style:parent-style-name="Standard" style:list-style-name="WWNum27">
      <style:paragraph-properties fo:margin-left="0cm" fo:margin-right="0.49cm" fo:margin-top="0cm" fo:margin-bottom="0cm" fo:text-align="justify" style:justify-single-word="false" fo:orphans="0" fo:widows="0" fo:text-indent="0cm" style:auto-text-indent="false"/>
    </style:style>
    <style:style style:name="P10" style:family="paragraph" style:parent-style-name="Standard">
      <style:paragraph-properties fo:margin-left="0cm" fo:margin-right="0.49cm" fo:margin-top="0cm" fo:margin-bottom="0cm" fo:line-height="100%" fo:text-align="justify" style:justify-single-word="false" fo:orphans="0" fo:widows="0" fo:text-indent="0cm" style:auto-text-indent="false"/>
    </style:style>
    <style:style style:name="P11" style:family="paragraph" style:parent-style-name="Standard">
      <style:paragraph-properties fo:margin-left="0cm" fo:margin-right="0.49cm" fo:margin-top="0cm" fo:margin-bottom="0cm" fo:line-height="100%" fo:text-align="center" style:justify-single-word="false" fo:orphans="0" fo:widows="0" fo:text-indent="0cm" style:auto-text-indent="false"/>
    </style:style>
    <style:style style:name="P12" style:family="paragraph" style:parent-style-name="Standard">
      <style:paragraph-properties fo:margin-left="0cm" fo:margin-right="0.49cm" fo:margin-top="0cm" fo:margin-bottom="0cm" fo:text-align="center" style:justify-single-word="false" fo:orphans="0" fo:widows="0" fo:text-indent="0cm" style:auto-text-indent="false"/>
    </style:style>
    <style:style style:name="P13" style:family="paragraph" style:parent-style-name="Standard">
      <style:paragraph-properties fo:margin-left="0cm" fo:margin-right="0.49cm" fo:margin-top="0cm" fo:margin-bottom="0cm" fo:text-align="justify" style:justify-single-word="false" fo:orphans="0" fo:widows="0" fo:text-indent="0cm" style:auto-text-indent="false"/>
      <style:text-properties style:font-name="Arial1" style:font-name-asian="Calibri" style:language-asian="en" style:country-asian="US" style:font-name-complex="Arial3" style:font-weight-complex="bold"/>
    </style:style>
    <style:style style:name="P14" style:family="paragraph" style:parent-style-name="Standard">
      <style:paragraph-properties fo:margin-left="0cm" fo:margin-right="0.49cm" fo:margin-top="0cm" fo:margin-bottom="0cm" fo:line-height="100%" fo:text-align="justify" style:justify-single-word="false" fo:orphans="0" fo:widows="0" fo:text-indent="0cm" style:auto-text-indent="false"/>
      <style:text-properties style:font-name="Arial1" style:font-name-asian="Calibri" style:language-asian="en" style:country-asian="US" style:font-name-complex="Arial3" style:font-weight-complex="bold"/>
    </style:style>
    <style:style style:name="P15" style:family="paragraph" style:parent-style-name="Standard">
      <style:paragraph-properties fo:margin-left="0cm" fo:margin-right="0.49cm" fo:margin-top="0cm" fo:margin-bottom="0cm" fo:line-height="100%" fo:text-align="justify" style:justify-single-word="false" fo:orphans="0" fo:widows="0" fo:text-indent="0cm" style:auto-text-indent="false"/>
      <style:text-properties style:font-name="Arial1" fo:font-weight="bold" style:font-name-asian="Calibri" style:language-asian="en" style:country-asian="US" style:font-weight-asian="bold" style:font-name-complex="Arial3" style:font-weight-complex="bold"/>
    </style:style>
    <style:style style:name="P16" style:family="paragraph" style:parent-style-name="Standard">
      <style:paragraph-properties fo:margin-left="0cm" fo:margin-right="0.49cm" fo:margin-top="0cm" fo:margin-bottom="0cm" fo:text-align="center" style:justify-single-word="false" fo:orphans="0" fo:widows="0" fo:text-indent="0cm" style:auto-text-indent="false"/>
      <style:text-properties style:font-name="Arial1" fo:font-size="9pt" style:font-name-asian="Calibri" style:font-size-asian="9pt" style:language-asian="en" style:country-asian="US" style:font-name-complex="Arial3" style:font-size-complex="9pt"/>
    </style:style>
    <style:style style:name="P17" style:family="paragraph" style:parent-style-name="Standard">
      <style:paragraph-properties fo:margin-left="0cm" fo:margin-right="0.49cm" fo:margin-top="0cm" fo:margin-bottom="0cm" fo:text-align="center" style:justify-single-word="false" fo:orphans="0" fo:widows="0" fo:text-indent="0cm" style:auto-text-indent="false"/>
      <style:text-properties style:font-name="Arial1" fo:font-size="9pt" style:font-size-asian="9pt" style:font-name-complex="Arial3" style:font-size-complex="9pt"/>
    </style:style>
    <style:style style:name="P18" style:family="paragraph" style:parent-style-name="Standard" style:list-style-name="WWNum27">
      <style:paragraph-properties fo:margin-left="0cm" fo:margin-right="0.49cm" fo:margin-top="0cm" fo:margin-bottom="0cm" fo:orphans="0" fo:widows="0" fo:text-indent="0cm" style:auto-text-indent="false"/>
    </style:style>
    <style:style style:name="P19" style:family="paragraph" style:parent-style-name="Standard">
      <style:paragraph-properties fo:margin-left="2.223cm" fo:margin-right="0.49cm" fo:text-align="center" style:justify-single-word="false" fo:orphans="0" fo:widows="0" fo:text-indent="-1.588cm" style:auto-text-indent="false"/>
      <style:text-properties style:font-name="Arial1" fo:font-weight="bold" style:font-weight-asian="bold" style:font-name-complex="Arial3" style:font-weight-complex="bold"/>
    </style:style>
    <style:style style:name="P20" style:family="paragraph" style:parent-style-name="Standard">
      <style:paragraph-properties fo:margin-left="2.223cm" fo:margin-right="0.49cm" fo:text-align="center" style:justify-single-word="false" fo:orphans="0" fo:widows="0" fo:text-indent="-1.588cm" style:auto-text-indent="false"/>
      <style:text-properties style:font-name="Arial1" style:font-name-complex="Arial3" style:font-weight-complex="bold"/>
    </style:style>
    <style:style style:name="P21" style:family="paragraph" style:parent-style-name="Standard">
      <style:paragraph-properties fo:margin-left="2.223cm" fo:margin-right="0.49cm" fo:text-align="center" style:justify-single-word="false" fo:orphans="0" fo:widows="0" fo:text-indent="-1.588cm" style:auto-text-indent="false"/>
    </style:style>
    <style:style style:name="P22" style:family="paragraph" style:parent-style-name="Standard">
      <style:paragraph-properties fo:margin-left="2.223cm" fo:margin-right="0.49cm" fo:orphans="0" fo:widows="0" fo:text-indent="-1.588cm" style:auto-text-indent="false" fo:break-before="page"/>
    </style:style>
    <style:style style:name="P23" style:family="paragraph" style:parent-style-name="Standard">
      <style:paragraph-properties fo:margin-left="2.223cm" fo:margin-right="0.49cm" fo:margin-top="0cm" fo:margin-bottom="0cm" fo:line-height="100%" fo:text-align="center" style:justify-single-word="false" fo:orphans="0" fo:widows="0" fo:text-indent="-1.588cm" style:auto-text-indent="false" fo:break-before="page"/>
    </style:style>
    <style:style style:name="P24" style:family="paragraph" style:parent-style-name="Standard">
      <style:paragraph-properties fo:margin-left="2.223cm" fo:margin-right="0.49cm" fo:margin-top="0cm" fo:margin-bottom="0cm" fo:line-height="100%" fo:text-align="justify" style:justify-single-word="false" fo:orphans="0" fo:widows="0" fo:text-indent="-1.588cm" style:auto-text-indent="false"/>
      <style:text-properties style:font-name="Arial1" fo:font-weight="bold" style:font-weight-asian="bold" style:font-name-complex="Arial3" style:font-weight-complex="bold"/>
    </style:style>
    <style:style style:name="P25" style:family="paragraph" style:parent-style-name="Standard">
      <style:paragraph-properties fo:margin-left="2.223cm" fo:margin-right="0.49cm" fo:margin-top="0cm" fo:margin-bottom="0cm" fo:line-height="100%" fo:text-align="justify" style:justify-single-word="false" fo:orphans="0" fo:widows="0" fo:text-indent="-1.588cm" style:auto-text-indent="false"/>
      <style:text-properties style:font-name="Arial1" fo:font-weight="bold" style:font-name-asian="Calibri" style:language-asian="en" style:country-asian="US" style:font-weight-asian="bold" style:font-name-complex="Arial3" style:font-weight-complex="bold"/>
    </style:style>
    <style:style style:name="P26" style:family="paragraph" style:parent-style-name="Standard">
      <style:paragraph-properties fo:margin-left="0.127cm" fo:margin-right="0.49cm" fo:margin-top="0cm" fo:margin-bottom="0cm" fo:line-height="100%" fo:text-align="justify" style:justify-single-word="false" fo:orphans="0" fo:widows="0" fo:text-indent="0cm" style:auto-text-indent="false"/>
    </style:style>
    <style:style style:name="P27" style:family="paragraph" style:parent-style-name="Standard">
      <style:paragraph-properties fo:margin-left="0cm" fo:margin-right="0.127cm" fo:margin-top="0cm" fo:margin-bottom="0cm" fo:line-height="100%" fo:text-align="end" style:justify-single-word="false" fo:orphans="0" fo:widows="0" fo:text-indent="0cm" style:auto-text-indent="false"/>
      <style:text-properties style:font-name="Arial1" style:font-name-asian="Calibri" style:language-asian="en" style:country-asian="US" style:font-name-complex="Arial3" style:font-weight-complex="bold"/>
    </style:style>
    <style:style style:name="P28" style:family="paragraph" style:parent-style-name="Standard">
      <style:paragraph-properties fo:margin-left="0cm" fo:margin-right="0.127cm" fo:margin-top="0cm" fo:margin-bottom="0cm" fo:line-height="100%" fo:text-align="end" style:justify-single-word="false" fo:orphans="0" fo:widows="0" fo:text-indent="0cm" style:auto-text-indent="false"/>
      <style:text-properties style:font-name="Arial1" fo:font-weight="bold" style:font-name-asian="Calibri" style:language-asian="en" style:country-asian="US" style:font-weight-asian="bold" style:font-name-complex="Arial3" style:font-weight-complex="bold"/>
    </style:style>
    <style:style style:name="P29" style:family="paragraph" style:parent-style-name="Standard">
      <style:paragraph-properties fo:margin-left="0cm" fo:margin-right="0.127cm" fo:margin-top="0cm" fo:margin-bottom="0cm" fo:text-align="justify" style:justify-single-word="false" fo:orphans="0" fo:widows="0" fo:text-indent="0cm" style:auto-text-indent="false"/>
      <style:text-properties style:font-name="Arial1" fo:font-size="9pt" fo:language="en" fo:country="GB" fo:font-style="italic" style:font-name-asian="Calibri" style:font-size-asian="9pt" style:language-asian="en" style:country-asian="US" style:font-style-asian="italic" style:font-name-complex="Arial3" style:font-size-complex="9pt" style:font-weight-complex="bold"/>
    </style:style>
    <style:style style:name="P30" style:family="paragraph" style:parent-style-name="Standard">
      <style:paragraph-properties fo:margin-left="0cm" fo:margin-right="0.127cm" fo:margin-top="0cm" fo:margin-bottom="0cm" fo:text-align="justify" style:justify-single-word="false" fo:orphans="0" fo:widows="0" fo:text-indent="0cm" style:auto-text-indent="false"/>
      <style:text-properties style:font-name="Arial1" fo:font-size="9pt" style:font-name-asian="Calibri" style:font-size-asian="9pt" style:language-asian="en" style:country-asian="US" style:font-name-complex="Arial3" style:font-size-complex="9pt" style:font-weight-complex="bold"/>
    </style:style>
    <style:style style:name="P31" style:family="paragraph" style:parent-style-name="Standard">
      <style:paragraph-properties fo:margin-left="0cm" fo:margin-right="0.127cm" fo:margin-top="0cm" fo:margin-bottom="0cm" fo:text-align="justify" style:justify-single-word="false" fo:orphans="0" fo:widows="0" fo:text-indent="0cm" style:auto-text-indent="false"/>
      <style:text-properties style:font-name="Arial1" fo:font-size="9pt" style:font-size-asian="9pt" style:font-name-complex="Arial3" style:font-size-complex="9pt" style:font-weight-complex="bold"/>
    </style:style>
    <style:style style:name="P32" style:family="paragraph" style:parent-style-name="Standard">
      <style:paragraph-properties fo:margin-left="0cm" fo:margin-right="0.127cm" fo:margin-top="0cm" fo:margin-bottom="0cm" fo:line-height="100%" fo:text-align="end" style:justify-single-word="false" fo:orphans="0" fo:widows="0" fo:text-indent="0cm" style:auto-text-indent="false"/>
    </style:style>
    <style:style style:name="P33" style:family="paragraph" style:parent-style-name="Standard">
      <style:paragraph-properties fo:margin-left="0cm" fo:margin-right="0.127cm" fo:margin-top="0cm" fo:margin-bottom="0cm" fo:text-align="center" style:justify-single-word="false" fo:orphans="0" fo:widows="0" fo:text-indent="0cm" style:auto-text-indent="false"/>
    </style:style>
    <style:style style:name="P34" style:family="paragraph" style:parent-style-name="Standard">
      <style:paragraph-properties fo:margin-left="0cm" fo:margin-right="0.127cm" fo:margin-top="0cm" fo:margin-bottom="0cm" fo:text-align="justify" style:justify-single-word="false" fo:orphans="0" fo:widows="0" fo:text-indent="0cm" style:auto-text-indent="false"/>
    </style:style>
    <style:style style:name="P35" style:family="paragraph" style:parent-style-name="Standard">
      <style:paragraph-properties fo:margin-left="0.076cm" fo:margin-right="0.127cm" fo:margin-top="0cm" fo:margin-bottom="0cm" fo:line-height="100%" fo:text-align="end" style:justify-single-word="false" fo:orphans="0" fo:widows="0" fo:text-indent="-0.076cm" style:auto-text-indent="false"/>
    </style:style>
    <style:style style:name="P36" style:family="paragraph" style:parent-style-name="Standard">
      <style:paragraph-properties fo:margin-left="0.635cm" fo:margin-right="0.49cm" fo:text-align="justify" style:justify-single-word="false" fo:orphans="0" fo:widows="0" fo:text-indent="0cm" style:auto-text-indent="false"/>
    </style:style>
    <style:style style:name="P37" style:family="paragraph" style:parent-style-name="Standard">
      <style:paragraph-properties fo:margin-left="0.635cm" fo:margin-right="0.49cm" fo:text-align="center" style:justify-single-word="false" fo:orphans="0" fo:widows="0" fo:text-indent="0cm" style:auto-text-indent="false"/>
    </style:style>
    <style:style style:name="P38" style:family="paragraph" style:parent-style-name="Standard">
      <style:paragraph-properties fo:margin-left="0.635cm" fo:margin-right="0.49cm" fo:text-align="justify" style:justify-single-word="false" fo:orphans="0" fo:widows="0" fo:text-indent="0cm" style:auto-text-indent="false"/>
      <style:text-properties style:font-name="Arial1" fo:font-weight="bold" style:font-weight-asian="bold" style:font-name-complex="Arial3" style:font-weight-complex="bold"/>
    </style:style>
    <style:style style:name="P39" style:family="paragraph" style:parent-style-name="Standard">
      <style:paragraph-properties fo:margin-left="0.635cm" fo:margin-right="0.49cm" fo:text-align="center" style:justify-single-word="false" fo:orphans="0" fo:widows="0" fo:text-indent="0cm" style:auto-text-indent="false"/>
      <style:text-properties style:font-name="Arial1" fo:font-weight="bold" style:font-weight-asian="bold" style:font-name-complex="Arial3" style:font-weight-complex="bold"/>
    </style:style>
    <style:style style:name="P40" style:family="paragraph" style:parent-style-name="Standard">
      <style:paragraph-properties fo:margin-left="0.635cm" fo:margin-right="0.49cm" fo:text-align="center" style:justify-single-word="false" fo:orphans="0" fo:widows="0" fo:text-indent="0cm" style:auto-text-indent="false"/>
      <style:text-properties style:font-name="Arial1" fo:font-weight="bold" style:font-weight-asian="bold" style:font-name-complex="Arial3"/>
    </style:style>
    <style:style style:name="P41" style:family="paragraph" style:parent-style-name="Standard">
      <style:paragraph-properties fo:margin-left="0.635cm" fo:margin-right="0.49cm" fo:orphans="0" fo:widows="0" fo:text-indent="0cm" style:auto-text-indent="false"/>
      <style:text-properties style:font-name="Arial1" fo:font-weight="bold" style:font-weight-asian="bold" style:font-name-complex="Arial3" style:font-style-complex="italic" style:font-weight-complex="bold"/>
    </style:style>
    <style:style style:name="P42" style:family="paragraph" style:parent-style-name="Standard">
      <style:paragraph-properties fo:margin-left="0.635cm" fo:margin-right="0.49cm" fo:text-align="justify" style:justify-single-word="false" fo:orphans="0" fo:widows="0" fo:text-indent="0cm" style:auto-text-indent="false"/>
      <style:text-properties style:font-name="Arial1" fo:font-weight="bold" style:font-weight-asian="bold" style:font-name-complex="Arial3" style:font-style-complex="italic" style:font-weight-complex="bold"/>
    </style:style>
    <style:style style:name="P43" style:family="paragraph" style:parent-style-name="Standard">
      <style:paragraph-properties fo:margin-left="0.635cm" fo:margin-right="0.49cm" fo:text-align="center" style:justify-single-word="false" fo:orphans="0" fo:widows="0" fo:text-indent="0cm" style:auto-text-indent="false"/>
      <style:text-properties style:font-name="Arial1" fo:font-weight="bold" fo:background-color="#ffff00" style:font-weight-asian="bold" style:font-name-complex="Arial3"/>
    </style:style>
    <style:style style:name="P44" style:family="paragraph" style:parent-style-name="Standard">
      <style:paragraph-properties fo:margin-left="0.635cm" fo:margin-right="0.49cm" fo:text-align="justify" style:justify-single-word="false" fo:orphans="0" fo:widows="0" fo:text-indent="0cm" style:auto-text-indent="false"/>
      <style:text-properties style:font-name="Arial1" style:font-name-asian="Calibri" style:language-asian="en" style:country-asian="US" style:font-name-complex="Arial3"/>
    </style:style>
    <style:style style:name="P45" style:family="paragraph" style:parent-style-name="Standard">
      <style:paragraph-properties fo:margin-left="0.635cm" fo:margin-right="0.49cm" fo:text-align="justify" style:justify-single-word="false" fo:orphans="0" fo:widows="0" fo:text-indent="0cm" style:auto-text-indent="false"/>
      <style:text-properties style:font-name="Arial1" style:font-name-complex="Arial3"/>
    </style:style>
    <style:style style:name="P46" style:family="paragraph" style:parent-style-name="Standard">
      <style:paragraph-properties fo:margin-left="0.635cm" fo:margin-right="0.49cm" fo:text-align="justify" style:justify-single-word="false" fo:orphans="0" fo:widows="0" fo:text-indent="0cm" style:auto-text-indent="false"/>
      <style:text-properties style:font-name="Arial1" style:font-name-complex="Arial3" style:font-weight-complex="bold"/>
    </style:style>
    <style:style style:name="P47" style:family="paragraph" style:parent-style-name="Standard">
      <style:paragraph-properties fo:margin-left="0.635cm" fo:margin-right="0.49cm" fo:orphans="0" fo:widows="0" fo:text-indent="0cm" style:auto-text-indent="false"/>
      <style:text-properties style:font-name="Arial1" style:font-name-complex="Arial3" style:font-style-complex="italic"/>
    </style:style>
    <style:style style:name="P48" style:family="paragraph" style:parent-style-name="Standard">
      <style:paragraph-properties fo:margin-left="0.635cm" fo:margin-right="0.49cm" fo:text-align="justify" style:justify-single-word="false" fo:orphans="0" fo:widows="0" fo:text-indent="0cm" style:auto-text-indent="false"/>
      <style:text-properties style:font-name="Arial1" style:font-name-complex="Arial3" style:font-style-complex="italic"/>
    </style:style>
    <style:style style:name="P49" style:family="paragraph" style:parent-style-name="Standard">
      <style:paragraph-properties fo:margin-left="0.635cm" fo:margin-right="0.49cm" fo:orphans="0" fo:widows="0" fo:text-indent="0cm" style:auto-text-indent="false"/>
      <style:text-properties style:font-name="Arial1" fo:font-style="italic" fo:font-weight="bold" style:font-style-asian="italic" style:font-weight-asian="bold" style:font-name-complex="Arial3" style:font-style-complex="italic" style:font-weight-complex="bold"/>
    </style:style>
    <style:style style:name="P50" style:family="paragraph" style:parent-style-name="Standard">
      <style:paragraph-properties fo:margin-left="0.635cm" fo:margin-right="0.49cm" fo:text-align="justify" style:justify-single-word="false" fo:orphans="0" fo:widows="0" fo:text-indent="0cm" style:auto-text-indent="false"/>
      <style:text-properties style:font-name-asian="Calibri" style:language-asian="en" style:country-asian="US"/>
    </style:style>
    <style:style style:name="P51" style:family="paragraph" style:parent-style-name="Standard">
      <style:paragraph-properties fo:margin-left="0.635cm" fo:margin-right="0.49cm" fo:orphans="0" fo:widows="0" fo:text-indent="0cm" style:auto-text-indent="false"/>
    </style:style>
    <style:style style:name="P52" style:family="paragraph" style:parent-style-name="Standard">
      <style:paragraph-properties fo:margin-left="0.635cm" fo:margin-right="0.49cm" fo:line-height="150%" fo:text-align="center" style:justify-single-word="false" fo:orphans="0" fo:widows="0" fo:text-indent="0cm" style:auto-text-indent="false"/>
    </style:style>
    <style:style style:name="P53" style:family="paragraph" style:parent-style-name="Standard">
      <style:paragraph-properties fo:margin-left="0.635cm" fo:margin-right="0.49cm" fo:orphans="0" fo:widows="0" fo:text-indent="0cm" style:auto-text-indent="false"/>
      <style:text-properties fo:color="#ff0000" style:font-name="Arial1" style:font-name-complex="Arial3"/>
    </style:style>
    <style:style style:name="P54" style:family="paragraph" style:parent-style-name="Standard">
      <style:paragraph-properties fo:margin-left="0.635cm" fo:margin-right="0.49cm" fo:margin-top="0cm" fo:margin-bottom="0cm" fo:text-align="justify" style:justify-single-word="false" fo:orphans="0" fo:widows="0" fo:text-indent="0cm" style:auto-text-indent="false"/>
    </style:style>
    <style:style style:name="P55" style:family="paragraph" style:parent-style-name="Standard">
      <style:paragraph-properties fo:margin-left="0.635cm" fo:margin-right="0.49cm" fo:margin-top="0cm" fo:margin-bottom="0cm" fo:text-align="justify" style:justify-single-word="false" fo:orphans="0" fo:widows="0" fo:text-indent="0cm" style:auto-text-indent="false"/>
      <style:text-properties style:font-name="Arial1" style:font-name-complex="Arial3"/>
    </style:style>
    <style:style style:name="P56" style:family="paragraph" style:parent-style-name="Standard">
      <style:paragraph-properties fo:margin-left="0.635cm" fo:margin-right="0.49cm" fo:margin-top="0cm" fo:margin-bottom="0cm" fo:text-align="justify" style:justify-single-word="false" fo:orphans="0" fo:widows="0" fo:text-indent="0cm" style:auto-text-indent="false"/>
      <style:text-properties style:font-name="Arial1" style:font-name-complex="Arial3" style:font-style-complex="italic"/>
    </style:style>
    <style:style style:name="P57" style:family="paragraph" style:parent-style-name="Standard">
      <style:paragraph-properties fo:margin-left="0.635cm" fo:margin-right="0.49cm" fo:margin-top="0cm" fo:margin-bottom="0cm" fo:text-align="justify" style:justify-single-word="false" fo:orphans="0" fo:widows="0" fo:text-indent="0cm" style:auto-text-indent="false"/>
      <style:text-properties style:font-name="Arial1" fo:font-weight="bold" style:font-weight-asian="bold" style:font-name-complex="Arial3" style:font-style-complex="italic" style:font-weight-complex="bold"/>
    </style:style>
    <style:style style:name="P58" style:family="paragraph" style:parent-style-name="Standard">
      <style:paragraph-properties fo:margin-left="0.635cm" fo:margin-right="0.49cm" fo:text-align="center" style:justify-single-word="false" fo:orphans="0" fo:widows="0" fo:text-indent="0cm" style:auto-text-indent="false" fo:break-before="page"/>
    </style:style>
    <style:style style:name="P59" style:family="paragraph" style:parent-style-name="Standard">
      <style:paragraph-properties fo:margin-left="0.63cm" fo:margin-right="0.49cm" fo:margin-top="0cm" fo:margin-bottom="0cm" fo:text-align="justify" style:justify-single-word="false" fo:orphans="0" fo:widows="0" fo:text-indent="0cm" style:auto-text-indent="false"/>
    </style:style>
    <style:style style:name="P60" style:family="paragraph" style:parent-style-name="Standard">
      <style:paragraph-properties fo:margin-left="0.63cm" fo:margin-right="0.49cm" fo:margin-top="0cm" fo:margin-bottom="0cm" fo:text-align="justify" style:justify-single-word="false" fo:orphans="0" fo:widows="0" fo:text-indent="0cm" style:auto-text-indent="false"/>
      <style:text-properties style:font-name="Arial1" style:font-name-complex="Arial3"/>
    </style:style>
    <style:style style:name="P61" style:family="paragraph" style:parent-style-name="Standard">
      <style:paragraph-properties fo:margin-left="0.63cm" fo:margin-right="0.49cm" fo:margin-top="0cm" fo:margin-bottom="0cm" fo:text-align="justify" style:justify-single-word="false" fo:orphans="0" fo:widows="0" fo:text-indent="0cm" style:auto-text-indent="false"/>
      <style:text-properties style:font-name="Arial1" style:font-name-complex="Arial3" style:font-weight-complex="bold"/>
    </style:style>
    <style:style style:name="P62" style:family="paragraph" style:parent-style-name="Standard">
      <style:paragraph-properties fo:margin-left="0.63cm" fo:margin-right="0.49cm" fo:margin-top="0cm" fo:margin-bottom="0cm" fo:text-align="justify" style:justify-single-word="false" fo:orphans="0" fo:widows="0" fo:text-indent="0cm" style:auto-text-indent="false"/>
      <style:text-properties style:font-name="Arial1" style:font-name-complex="Arial3" style:font-style-complex="italic"/>
    </style:style>
    <style:style style:name="P63" style:family="paragraph" style:parent-style-name="Standard">
      <style:paragraph-properties fo:margin-left="0.63cm" fo:margin-right="0.49cm" fo:margin-top="0cm" fo:margin-bottom="0cm" fo:text-align="justify" style:justify-single-word="false" fo:orphans="0" fo:widows="0" fo:text-indent="0cm" style:auto-text-indent="false"/>
      <style:text-properties style:font-name="Arial1" fo:font-weight="bold" style:font-weight-asian="bold" style:font-name-complex="Arial3" style:font-weight-complex="bold"/>
    </style:style>
    <style:style style:name="P64" style:family="paragraph" style:parent-style-name="Standard">
      <style:paragraph-properties fo:margin-left="0.63cm" fo:margin-right="0.49cm" fo:margin-top="0cm" fo:margin-bottom="0cm" fo:orphans="0" fo:widows="0" fo:text-indent="0cm" style:auto-text-indent="false"/>
    </style:style>
    <style:style style:name="P65" style:family="paragraph" style:parent-style-name="Standard" style:list-style-name="WWNum25">
      <style:paragraph-properties fo:margin-left="1.259cm" fo:margin-right="0.49cm" fo:margin-top="0cm" fo:margin-bottom="0cm" fo:text-align="justify" style:justify-single-word="false" fo:orphans="0" fo:widows="0" fo:text-indent="-0.63cm" style:auto-text-indent="false"/>
    </style:style>
    <style:style style:name="P66" style:family="paragraph" style:parent-style-name="Standard" style:list-style-name="WWNum27">
      <style:paragraph-properties fo:margin-left="1.259cm" fo:margin-right="0.49cm" fo:margin-top="0cm" fo:margin-bottom="0cm" fo:text-align="justify" style:justify-single-word="false" fo:orphans="0" fo:widows="0" fo:text-indent="-0.63cm" style:auto-text-indent="false"/>
    </style:style>
    <style:style style:name="P67" style:family="paragraph" style:parent-style-name="Standard">
      <style:paragraph-properties fo:margin-left="0cm" fo:margin-right="0.12cm" fo:margin-top="0cm" fo:margin-bottom="0cm" fo:orphans="0" fo:widows="0" fo:text-indent="0cm" style:auto-text-indent="false"/>
    </style:style>
    <style:style style:name="P68" style:family="paragraph" style:parent-style-name="Standard">
      <style:paragraph-properties fo:margin-left="0cm" fo:margin-right="0.303cm" fo:margin-top="0cm" fo:margin-bottom="0cm" fo:orphans="0" fo:widows="0" fo:text-indent="0cm" style:auto-text-indent="false"/>
    </style:style>
    <style:style style:name="P69" style:family="paragraph" style:parent-style-name="Standard">
      <style:paragraph-properties fo:margin-left="0cm" fo:margin-right="0.303cm" fo:margin-top="0cm" fo:margin-bottom="0cm" fo:orphans="0" fo:widows="0" fo:text-indent="0cm" style:auto-text-indent="false"/>
      <style:text-properties style:font-name="Arial1" fo:font-size="9pt" style:font-size-asian="9pt" style:font-name-complex="Arial3" style:font-size-complex="9pt"/>
    </style:style>
    <style:style style:name="P70" style:family="paragraph" style:parent-style-name="Standard">
      <style:paragraph-properties fo:margin-left="0cm" fo:margin-right="0.268cm" fo:margin-top="0cm" fo:margin-bottom="0cm" fo:orphans="0" fo:widows="0" fo:text-indent="0cm" style:auto-text-indent="false"/>
    </style:style>
    <style:style style:name="P71" style:family="paragraph" style:parent-style-name="Standard">
      <style:paragraph-properties fo:margin-left="0cm" fo:margin-right="0.268cm" fo:margin-top="0cm" fo:margin-bottom="0cm" fo:orphans="0" fo:widows="0" fo:text-indent="0cm" style:auto-text-indent="false"/>
      <style:text-properties style:font-name="Arial1" fo:font-size="9pt" style:font-name-asian="Calibri" style:font-size-asian="9pt" style:language-asian="en" style:country-asian="US" style:font-name-complex="Arial3" style:font-size-complex="9pt"/>
    </style:style>
    <style:style style:name="P72" style:family="paragraph" style:parent-style-name="Standard">
      <style:paragraph-properties fo:margin-left="0cm" fo:margin-right="0.268cm" fo:margin-top="0cm" fo:margin-bottom="0cm" fo:text-align="center" style:justify-single-word="false" fo:orphans="0" fo:widows="0" fo:text-indent="0cm" style:auto-text-indent="false"/>
      <style:text-properties style:font-name="Arial1" fo:font-size="9pt" style:font-name-asian="Calibri" style:font-size-asian="9pt" style:language-asian="en" style:country-asian="US" style:font-name-complex="Arial3" style:font-size-complex="9pt"/>
    </style:style>
    <style:style style:name="P73" style:family="paragraph" style:parent-style-name="Standard">
      <style:paragraph-properties fo:margin-top="0cm" fo:margin-bottom="0cm" fo:line-height="100%"/>
      <style:text-properties style:font-name="Arial1" fo:font-size="9pt" style:font-name-asian="Calibri" style:font-size-asian="9pt" style:language-asian="en" style:country-asian="US" style:font-name-complex="Arial3" style:font-size-complex="9pt"/>
    </style:style>
    <style:style style:name="P74" style:family="paragraph" style:parent-style-name="Standard">
      <style:paragraph-properties fo:margin-top="0cm" fo:margin-bottom="0cm" fo:line-height="100%"/>
      <style:text-properties style:font-name="Arial1" fo:font-size="9pt" style:font-name-asian="Calibri" style:font-size-asian="9pt" style:language-asian="en" style:country-asian="US" style:font-name-complex="Arial3" style:font-size-complex="9pt" style:font-weight-complex="bold"/>
    </style:style>
    <style:style style:name="P75" style:family="paragraph" style:parent-style-name="Standard">
      <style:paragraph-properties fo:margin-top="0cm" fo:margin-bottom="0cm" fo:line-height="100%"/>
      <style:text-properties style:font-name="Arial1" fo:font-size="9pt" fo:language="en" fo:country="US" style:font-name-asian="Calibri" style:font-size-asian="9pt" style:language-asian="en" style:country-asian="US" style:font-name-complex="Arial3" style:font-size-complex="9pt" style:font-weight-complex="bold"/>
    </style:style>
    <style:style style:name="P76" style:family="paragraph" style:parent-style-name="Standard">
      <style:paragraph-properties fo:margin-top="0cm" fo:margin-bottom="0cm" fo:line-height="150%" fo:text-align="justify" style:justify-single-word="false"/>
    </style:style>
    <style:style style:name="P77" style:family="paragraph" style:parent-style-name="Standard">
      <style:paragraph-properties fo:margin-top="0cm" fo:margin-bottom="0cm" fo:line-height="200%" fo:text-align="justify" style:justify-single-word="false"/>
    </style:style>
    <style:style style:name="P78" style:family="paragraph" style:parent-style-name="Standard">
      <style:paragraph-properties fo:margin-top="0cm" fo:margin-bottom="0cm" fo:line-height="100%" fo:orphans="0" fo:widows="0"/>
    </style:style>
    <style:style style:name="P79" style:family="paragraph" style:parent-style-name="Standard">
      <style:paragraph-properties fo:margin-left="0.63cm" fo:margin-right="0.49cm" fo:margin-top="0cm" fo:margin-bottom="0cm" fo:text-align="justify" style:justify-single-word="false" fo:orphans="0" fo:widows="0" fo:text-indent="0.619cm" style:auto-text-indent="false"/>
    </style:style>
    <style:style style:name="P80" style:family="paragraph" style:parent-style-name="Standard">
      <style:paragraph-properties fo:margin-left="0.635cm" fo:margin-right="0.49cm" fo:margin-top="0cm" fo:margin-bottom="0cm" fo:text-align="justify" style:justify-single-word="false" fo:orphans="0" fo:widows="0" fo:text-indent="0.614cm" style:auto-text-indent="false"/>
    </style:style>
    <style:style style:name="P81" style:family="paragraph" style:parent-style-name="Standard">
      <style:paragraph-properties fo:margin-left="1.249cm" fo:margin-right="0.49cm" fo:margin-top="0cm" fo:margin-bottom="0cm" fo:text-align="justify" style:justify-single-word="false" fo:orphans="0" fo:widows="0" fo:text-indent="0.619cm" style:auto-text-indent="false"/>
    </style:style>
    <style:style style:name="P82" style:family="paragraph" style:parent-style-name="Standard">
      <style:paragraph-properties fo:margin-left="1.249cm" fo:margin-right="0.49cm" fo:margin-top="0cm" fo:margin-bottom="0cm" fo:text-align="justify" style:justify-single-word="false" fo:orphans="0" fo:widows="0" fo:text-indent="0.656cm" style:auto-text-indent="false"/>
    </style:style>
    <style:style style:name="P83" style:family="paragraph" style:parent-style-name="Standard">
      <style:paragraph-properties fo:margin-left="0.63cm" fo:margin-right="0.49cm" fo:margin-top="0cm" fo:margin-bottom="0cm" fo:text-align="justify" style:justify-single-word="false" fo:orphans="0" fo:widows="0" fo:text-indent="0.614cm" style:auto-text-indent="false"/>
    </style:style>
    <style:style style:name="P84" style:family="paragraph" style:parent-style-name="Standard">
      <style:paragraph-properties fo:margin-left="0cm" fo:margin-right="0.161cm" fo:text-align="justify" style:justify-single-word="false" fo:orphans="0" fo:widows="0" fo:text-indent="0cm" style:auto-text-indent="false"/>
    </style:style>
    <style:style style:name="P85" style:family="paragraph" style:parent-style-name="Standard">
      <style:paragraph-properties fo:margin-left="0cm" fo:margin-right="0.161cm" fo:margin-top="0cm" fo:margin-bottom="0cm" fo:text-align="justify" style:justify-single-word="false" fo:orphans="0" fo:widows="0" fo:text-indent="0cm" style:auto-text-indent="false"/>
    </style:style>
    <style:style style:name="P86" style:family="paragraph" style:parent-style-name="Standard">
      <style:paragraph-properties fo:margin-left="0cm" fo:margin-right="0.161cm" fo:margin-top="0cm" fo:margin-bottom="0cm" fo:text-align="justify" style:justify-single-word="false" fo:orphans="0" fo:widows="0" fo:text-indent="0cm" style:auto-text-indent="false"/>
      <style:text-properties style:font-name="Arial1" fo:font-size="9pt" style:font-size-asian="9pt" style:font-name-complex="Arial3" style:font-size-complex="9pt" style:font-weight-complex="bold"/>
    </style:style>
    <style:style style:name="P87" style:family="paragraph" style:parent-style-name="Standard">
      <style:paragraph-properties fo:margin-left="0cm" fo:margin-right="0.194cm" fo:margin-top="0cm" fo:margin-bottom="0cm" fo:text-align="justify" style:justify-single-word="false" fo:orphans="0" fo:widows="0" fo:text-indent="0cm" style:auto-text-indent="false">
        <style:tab-stops>
          <style:tab-stop style:position="5.173cm"/>
        </style:tab-stops>
      </style:paragraph-properties>
    </style:style>
    <style:style style:name="P88" style:family="paragraph" style:parent-style-name="Standard">
      <style:paragraph-properties fo:margin-left="0cm" fo:margin-right="0.194cm" fo:margin-top="0cm" fo:margin-bottom="0cm" fo:text-align="justify" style:justify-single-word="false" fo:orphans="0" fo:widows="0" fo:text-indent="0cm" style:auto-text-indent="false">
        <style:tab-stops>
          <style:tab-stop style:position="5.173cm"/>
        </style:tab-stops>
      </style:paragraph-properties>
      <style:text-properties style:font-name="Arial1" fo:font-size="9pt" style:font-name-asian="Calibri" style:font-size-asian="9pt" style:language-asian="en" style:country-asian="US" style:font-name-complex="Arial3" style:font-size-complex="9pt" style:font-weight-complex="bold"/>
    </style:style>
    <style:style style:name="P89" style:family="paragraph" style:parent-style-name="Standard">
      <style:paragraph-properties fo:margin-left="0cm" fo:margin-right="0.194cm" fo:margin-top="0cm" fo:margin-bottom="0cm" fo:text-align="justify" style:justify-single-word="false" fo:orphans="0" fo:widows="0" fo:text-indent="0cm" style:auto-text-indent="false">
        <style:tab-stops>
          <style:tab-stop style:position="5.173cm"/>
        </style:tab-stops>
      </style:paragraph-properties>
      <style:text-properties style:font-name="Arial1" fo:font-size="9pt" style:font-size-asian="9pt" style:font-name-complex="Arial3" style:font-size-complex="9pt" style:font-weight-complex="bold"/>
    </style:style>
    <style:style style:name="P90" style:family="paragraph" style:parent-style-name="Standard">
      <style:paragraph-properties fo:margin-left="0cm" fo:margin-right="0.512cm" fo:margin-top="0cm" fo:margin-bottom="0.009cm" fo:line-height="150%" fo:text-align="justify" style:justify-single-word="false" fo:text-indent="0cm" style:auto-text-indent="false">
        <style:tab-stops>
          <style:tab-stop style:position="18.503cm"/>
        </style:tab-stops>
      </style:paragraph-properties>
      <style:text-properties style:font-name="Arial1" style:font-name-asian="Palatino Linotype" style:font-name-complex="Arial3"/>
    </style:style>
    <style:style style:name="P91" style:family="paragraph" style:parent-style-name="Standard">
      <style:paragraph-properties fo:margin-left="0cm" fo:margin-right="0.512cm" fo:margin-top="0cm" fo:margin-bottom="0.009cm" fo:line-height="150%" fo:text-align="justify" style:justify-single-word="false" fo:text-indent="0cm" style:auto-text-indent="false"/>
    </style:style>
    <style:style style:name="P92" style:family="paragraph" style:parent-style-name="Standard">
      <style:paragraph-properties fo:margin-left="0cm" fo:margin-right="0.512cm" fo:margin-top="0cm" fo:margin-bottom="0.009cm" fo:line-height="150%" fo:text-align="justify" style:justify-single-word="false" fo:text-indent="0cm" style:auto-text-indent="false">
        <style:tab-stops>
          <style:tab-stop style:position="18.503cm"/>
        </style:tab-stops>
      </style:paragraph-properties>
    </style:style>
    <style:style style:name="P93" style:family="paragraph" style:parent-style-name="Standard">
      <style:paragraph-properties fo:margin-left="0cm" fo:margin-right="0.512cm" fo:margin-top="0cm" fo:margin-bottom="0.009cm" fo:line-height="150%" fo:text-align="justify" style:justify-single-word="false" fo:text-indent="0cm" style:auto-text-indent="false">
        <style:tab-stops>
          <style:tab-stop style:position="17.754cm"/>
        </style:tab-stops>
      </style:paragraph-properties>
    </style:style>
    <style:style style:name="P94" style:family="paragraph" style:parent-style-name="Standard">
      <style:paragraph-properties fo:margin-top="0cm" fo:margin-bottom="0.009cm" fo:line-height="150%" fo:text-align="justify" style:justify-single-word="false">
        <style:tab-stops>
          <style:tab-stop style:position="7.325cm" style:type="center"/>
        </style:tab-stops>
      </style:paragraph-properties>
    </style:style>
    <style:style style:name="P95" style:family="paragraph" style:parent-style-name="Standard">
      <style:paragraph-properties fo:margin-top="0cm" fo:margin-bottom="0.007cm" fo:line-height="200%" fo:text-align="justify" style:justify-single-word="false"/>
      <style:text-properties fo:color="#000000" style:font-name="Arial1" fo:font-weight="bold" style:font-name-asian="Palatino Linotype" style:font-weight-asian="bold" style:font-name-complex="Arial3"/>
    </style:style>
    <style:style style:name="P96" style:family="paragraph" style:parent-style-name="Standard">
      <style:paragraph-properties fo:margin-top="0cm" fo:margin-bottom="0.007cm" fo:line-height="200%" fo:text-align="justify" style:justify-single-word="false"/>
    </style:style>
    <style:style style:name="P97" style:family="paragraph" style:parent-style-name="Standard">
      <style:paragraph-properties fo:margin-top="0cm" fo:margin-bottom="0.007cm" fo:line-height="112%">
        <style:tab-stops>
          <style:tab-stop style:position="1.513cm" style:type="center"/>
          <style:tab-stop style:position="5.189cm" style:type="center"/>
        </style:tab-stops>
      </style:paragraph-properties>
    </style:style>
    <style:style style:name="P98" style:family="paragraph" style:parent-style-name="Standard">
      <style:paragraph-properties fo:margin-left="0.923cm" fo:margin-right="0cm" fo:margin-top="0cm" fo:margin-bottom="0cm" fo:line-height="200%" fo:text-align="justify" style:justify-single-word="false" fo:text-indent="0cm" style:auto-text-indent="false"/>
    </style:style>
    <style:style style:name="P99" style:family="paragraph" style:parent-style-name="Standard">
      <style:paragraph-properties fo:margin-left="0cm" fo:margin-right="0.51cm" fo:margin-top="0cm" fo:margin-bottom="0.009cm" fo:line-height="150%" fo:text-align="justify" style:justify-single-word="false" fo:text-indent="0cm" style:auto-text-indent="false"/>
    </style:style>
    <style:style style:name="P100" style:family="paragraph" style:parent-style-name="Standard">
      <style:paragraph-properties fo:margin-left="2.002cm" fo:margin-right="0cm" fo:margin-top="0cm" fo:margin-bottom="0cm" fo:line-height="200%" fo:text-align="justify" style:justify-single-word="false" fo:text-indent="0cm" style:auto-text-indent="false"/>
    </style:style>
    <style:style style:name="P101" style:family="paragraph" style:parent-style-name="Standard">
      <style:paragraph-properties fo:margin-left="2.023cm" fo:margin-right="0cm" fo:margin-top="0cm" fo:margin-bottom="0cm" fo:line-height="108%" fo:text-indent="0cm" style:auto-text-indent="false"/>
    </style:style>
    <style:style style:name="P102" style:family="paragraph" style:parent-style-name="Standard">
      <style:paragraph-properties fo:margin-left="1.824cm" fo:margin-right="0cm" fo:margin-top="0cm" fo:margin-bottom="0.506cm" fo:line-height="150%" fo:text-align="justify" style:justify-single-word="false" fo:text-indent="0cm" style:auto-text-indent="false"/>
    </style:style>
    <style:style style:name="P103" style:family="paragraph" style:parent-style-name="Standard">
      <style:paragraph-properties fo:margin-top="0cm" fo:margin-bottom="0.109cm" fo:line-height="150%" fo:text-align="justify" style:justify-single-word="false"/>
    </style:style>
    <style:style style:name="P104" style:family="paragraph" style:parent-style-name="Standard">
      <style:paragraph-properties fo:margin-top="0cm" fo:margin-bottom="0.086cm" fo:line-height="150%" fo:text-align="justify" style:justify-single-word="false">
        <style:tab-stops>
          <style:tab-stop style:position="1.513cm" style:type="center"/>
          <style:tab-stop style:position="3.519cm" style:type="center"/>
        </style:tab-stops>
      </style:paragraph-properties>
      <style:text-properties fo:color="#000000" style:font-name="Arial1" fo:font-weight="bold" style:font-name-asian="Palatino Linotype" style:font-weight-asian="bold" style:font-name-complex="Arial3"/>
    </style:style>
    <style:style style:name="P105" style:family="paragraph" style:parent-style-name="Standard">
      <style:paragraph-properties fo:margin-top="0cm" fo:margin-bottom="0.086cm" fo:line-height="112%">
        <style:tab-stops>
          <style:tab-stop style:position="1.513cm" style:type="center"/>
          <style:tab-stop style:position="3.519cm" style:type="center"/>
        </style:tab-stops>
      </style:paragraph-properties>
      <style:text-properties fo:color="#000000" style:font-name="Arial1" fo:font-weight="bold" style:font-name-asian="Palatino Linotype" style:font-weight-asian="bold" style:font-name-complex="Arial3"/>
    </style:style>
    <style:style style:name="P106" style:family="paragraph" style:parent-style-name="Standard">
      <style:paragraph-properties fo:margin-top="0cm" fo:margin-bottom="0.086cm" fo:line-height="150%" fo:text-align="justify" style:justify-single-word="false">
        <style:tab-stops>
          <style:tab-stop style:position="1.513cm" style:type="center"/>
          <style:tab-stop style:position="3.519cm" style:type="center"/>
        </style:tab-stops>
      </style:paragraph-properties>
    </style:style>
    <style:style style:name="P107" style:family="paragraph" style:parent-style-name="Standard">
      <style:paragraph-properties fo:margin-left="1.198cm" fo:margin-right="0cm" fo:margin-top="0cm" fo:margin-bottom="0cm" fo:line-height="150%" fo:text-align="justify" style:justify-single-word="false" fo:text-indent="0cm" style:auto-text-indent="false"/>
    </style:style>
    <style:style style:name="P108" style:family="paragraph" style:parent-style-name="Standard">
      <style:paragraph-properties fo:margin-left="0.178cm" fo:margin-right="0cm" fo:margin-top="0cm" fo:margin-bottom="0.346cm" fo:line-height="150%" fo:text-align="justify" style:justify-single-word="false" fo:text-indent="0cm" style:auto-text-indent="false"/>
      <style:text-properties style:font-name="Arial1" style:font-name-asian="Palatino Linotype" style:font-name-complex="Arial3"/>
    </style:style>
    <style:style style:name="P109" style:family="paragraph" style:parent-style-name="Standard">
      <style:paragraph-properties fo:margin-left="0.757cm" fo:margin-right="0.512cm" fo:margin-top="0cm" fo:margin-bottom="0.009cm" fo:line-height="103%" fo:text-align="justify" style:justify-single-word="false" fo:text-indent="-0.018cm" style:auto-text-indent="false"/>
      <style:text-properties fo:color="#ff0000" style:font-name="Arial1" style:font-name-complex="Arial3"/>
    </style:style>
    <style:style style:name="P110" style:family="paragraph" style:parent-style-name="List_20_Paragraph" style:list-style-name="WWNum30">
      <style:paragraph-properties fo:margin-left="1.249cm" fo:margin-right="0.49cm" fo:text-align="justify" style:justify-single-word="false" fo:orphans="0" fo:widows="0" fo:text-indent="0cm" style:auto-text-indent="false"/>
    </style:style>
    <style:style style:name="P111" style:family="paragraph" style:parent-style-name="Footer">
      <style:paragraph-properties fo:text-align="center" style:justify-single-word="false"/>
    </style:style>
    <style:style style:name="P112" style:family="paragraph">
      <style:paragraph-properties fo:text-align="center"/>
      <style:text-properties fo:font-size="18pt"/>
    </style:style>
    <style:style style:name="T1" style:family="text">
      <style:text-properties style:font-name="Arial1" fo:font-size="17pt" fo:font-weight="bold" style:font-size-asian="17pt" style:font-weight-asian="bold" style:font-name-complex="Arial3" style:font-size-complex="17pt"/>
    </style:style>
    <style:style style:name="T2" style:family="text">
      <style:text-properties style:font-name="Arial1" fo:font-size="15pt" fo:font-weight="bold" style:font-size-asian="15pt" style:font-weight-asian="bold" style:font-name-complex="Arial3" style:font-size-complex="15pt"/>
    </style:style>
    <style:style style:name="T3" style:family="text">
      <style:text-properties style:font-name="Arial1" fo:font-weight="bold" style:font-weight-asian="bold" style:font-name-complex="Arial3"/>
    </style:style>
    <style:style style:name="T4" style:family="text">
      <style:text-properties style:font-name="Arial1" fo:font-weight="bold" style:font-weight-asian="bold" style:font-name-complex="Arial3" style:font-weight-complex="bold"/>
    </style:style>
    <style:style style:name="T5" style:family="text">
      <style:text-properties style:font-name="Arial1" fo:font-weight="bold" style:font-weight-asian="bold" style:font-name-complex="Arial3" style:font-style-complex="italic"/>
    </style:style>
    <style:style style:name="T6" style:family="text">
      <style:text-properties style:font-name="Arial1" fo:font-weight="bold" style:font-weight-asian="bold" style:font-name-complex="Arial3" style:font-style-complex="italic" style:font-weight-complex="bold"/>
    </style:style>
    <style:style style:name="T7" style:family="text">
      <style:text-properties style:font-name="Arial1" fo:font-weight="bold" style:font-name-asian="Calibri" style:language-asian="en" style:country-asian="US" style:font-weight-asian="bold" style:font-name-complex="Arial3" style:font-weight-complex="bold"/>
    </style:style>
    <style:style style:name="T8" style:family="text">
      <style:text-properties style:font-name="Arial1" fo:font-weight="bold" style:font-name-asian="Palatino Linotype" style:font-weight-asian="bold" style:font-name-complex="Arial3"/>
    </style:style>
    <style:style style:name="T9" style:family="text">
      <style:text-properties style:font-name="Arial1" fo:font-size="13pt" fo:font-weight="bold" style:font-size-asian="13pt" style:font-weight-asian="bold" style:font-name-complex="Arial3" style:font-size-complex="13pt" style:font-weight-complex="bold"/>
    </style:style>
    <style:style style:name="T10" style:family="text">
      <style:text-properties style:font-name="Arial1" fo:font-size="13pt" style:font-size-asian="13pt" style:font-name-complex="Arial3" style:font-size-complex="13pt"/>
    </style:style>
    <style:style style:name="T11" style:family="text">
      <style:text-properties style:font-name="Arial1" fo:font-size="13pt" style:font-size-asian="13pt" style:font-name-complex="Arial3" style:font-size-complex="13pt" style:font-weight-complex="bold"/>
    </style:style>
    <style:style style:name="T12" style:family="text">
      <style:text-properties style:font-name="Arial1" style:font-name-complex="Arial3"/>
    </style:style>
    <style:style style:name="T13" style:family="text">
      <style:text-properties style:font-name="Arial1" style:font-name-complex="Arial3" style:font-weight-complex="bold"/>
    </style:style>
    <style:style style:name="T14" style:family="text">
      <style:text-properties style:font-name="Arial1" style:font-name-complex="Arial3" style:font-style-complex="italic"/>
    </style:style>
    <style:style style:name="T15" style:family="text">
      <style:text-properties style:font-name="Arial1" style:font-name-complex="Arial3" style:font-style-complex="italic" style:font-weight-complex="bold"/>
    </style:style>
    <style:style style:name="T16" style:family="text">
      <style:text-properties style:font-name="Arial1" style:font-name-asian="Calibri" style:language-asian="en" style:country-asian="US" style:font-name-complex="Arial3"/>
    </style:style>
    <style:style style:name="T17" style:family="text">
      <style:text-properties style:font-name="Arial1" style:font-name-asian="Calibri" style:language-asian="en" style:country-asian="US" style:font-name-complex="Arial3" style:font-weight-complex="bold"/>
    </style:style>
    <style:style style:name="T18" style:family="text">
      <style:text-properties style:font-name="Arial1" fo:font-style="italic" style:font-style-asian="italic" style:font-name-complex="Arial3"/>
    </style:style>
    <style:style style:name="T19" style:family="text">
      <style:text-properties style:font-name="Arial1" fo:font-style="italic" style:font-style-asian="italic" style:font-name-complex="Arial3" style:font-style-complex="italic"/>
    </style:style>
    <style:style style:name="T20" style:family="text">
      <style:text-properties style:font-name="Arial1" fo:font-style="italic" style:font-style-asian="italic" style:font-name-complex="Arial3" style:font-style-complex="italic" style:font-weight-complex="bold"/>
    </style:style>
    <style:style style:name="T21" style:family="text">
      <style:text-properties style:font-name="Arial1" fo:font-style="italic" style:font-style-asian="italic" style:font-name-complex="Arial3" style:font-weight-complex="bold"/>
    </style:style>
    <style:style style:name="T22" style:family="text">
      <style:text-properties style:font-name="Arial1" fo:font-size="9pt" style:font-size-asian="9pt" style:font-name-complex="Arial3" style:font-size-complex="9pt"/>
    </style:style>
    <style:style style:name="T23" style:family="text">
      <style:text-properties style:font-name="Arial1" fo:font-size="9pt" style:font-size-asian="9pt" style:font-name-complex="Arial3" style:font-size-complex="9pt" style:font-weight-complex="bold"/>
    </style:style>
    <style:style style:name="T24" style:family="text">
      <style:text-properties style:font-name="Arial1" fo:font-size="9pt" style:font-name-asian="Calibri" style:font-size-asian="9pt" style:language-asian="en" style:country-asian="US" style:font-name-complex="Arial3" style:font-size-complex="9pt"/>
    </style:style>
    <style:style style:name="T25" style:family="text">
      <style:text-properties style:font-name="Arial1" fo:font-size="9pt" style:font-name-asian="Calibri" style:font-size-asian="9pt" style:language-asian="en" style:country-asian="US" style:font-name-complex="Arial3" style:font-size-complex="9pt" style:font-weight-complex="bold"/>
    </style:style>
    <style:style style:name="T26" style:family="text">
      <style:text-properties style:font-name="Arial1" fo:font-size="9pt" fo:font-weight="bold" style:font-size-asian="9pt" style:font-weight-asian="bold" style:font-name-complex="Arial3" style:font-size-complex="9pt" style:font-weight-complex="bold"/>
    </style:style>
    <style:style style:name="T27" style:family="text">
      <style:text-properties style:font-name="Arial1" fo:font-size="9pt" fo:font-weight="bold" style:font-name-asian="Calibri" style:font-size-asian="9pt" style:language-asian="en" style:country-asian="US" style:font-weight-asian="bold" style:font-name-complex="Arial3" style:font-size-complex="9pt" style:font-weight-complex="bold"/>
    </style:style>
    <style:style style:name="T28" style:family="text">
      <style:text-properties style:font-name="Arial1" fo:font-size="9pt" fo:font-style="italic" style:font-size-asian="9pt" style:font-style-asian="italic" style:font-name-complex="Arial3" style:font-size-complex="9pt" style:font-weight-complex="bold"/>
    </style:style>
    <style:style style:name="T29" style:family="text">
      <style:text-properties style:font-name="Arial1" fo:font-size="9pt" fo:font-style="italic" style:font-size-asian="9pt" style:font-style-asian="italic" style:font-name-complex="Arial3" style:font-size-complex="9pt" style:font-style-complex="italic" style:font-weight-complex="bold"/>
    </style:style>
    <style:style style:name="T30" style:family="text">
      <style:text-properties style:font-name="Arial1" fo:font-size="9pt" fo:font-style="italic" style:font-name-asian="Calibri" style:font-size-asian="9pt" style:language-asian="en" style:country-asian="US" style:font-style-asian="italic" style:font-name-complex="Arial3" style:font-size-complex="9pt" style:font-weight-complex="bold"/>
    </style:style>
    <style:style style:name="T31" style:family="text">
      <style:text-properties style:font-name="Arial1" fo:font-size="9pt" fo:language="en" fo:country="GB" style:font-size-asian="9pt" style:font-name-complex="Arial3" style:font-size-complex="9pt" style:font-weight-complex="bold"/>
    </style:style>
    <style:style style:name="T32" style:family="text">
      <style:text-properties style:font-name="Arial1" fo:font-size="9pt" fo:language="en" fo:country="GB" style:font-name-asian="Calibri" style:font-size-asian="9pt" style:language-asian="en" style:country-asian="US" style:font-name-complex="Arial3" style:font-size-complex="9pt" style:font-weight-complex="bold"/>
    </style:style>
    <style:style style:name="T33" style:family="text">
      <style:text-properties style:font-name="Arial1" fo:font-size="9pt" fo:language="en" fo:country="US" style:font-size-asian="9pt" style:font-name-complex="Arial3" style:font-size-complex="9pt" style:font-weight-complex="bold"/>
    </style:style>
    <style:style style:name="T34" style:family="text">
      <style:text-properties style:font-name="Arial1" fo:font-size="9pt" fo:language="en" fo:country="US" style:font-name-asian="Calibri" style:font-size-asian="9pt" style:language-asian="en" style:country-asian="US" style:font-name-complex="Arial3" style:font-size-complex="9pt" style:font-weight-complex="bold"/>
    </style:style>
    <style:style style:name="T35" style:family="text">
      <style:text-properties style:font-name="Arial1" style:font-name-asian="Palatino Linotype" style:font-name-complex="Arial3"/>
    </style:style>
    <style:style style:name="T36" style:family="text">
      <style:text-properties fo:color="#000000" style:font-name="Arial1" fo:font-weight="bold" style:font-name-asian="Palatino Linotype" style:font-weight-asian="bold" style:font-name-complex="Arial3"/>
    </style:style>
    <style:style style:name="T37" style:family="text">
      <style:text-properties fo:color="#000000" style:font-name="Arial1" style:font-name-asian="Palatino Linotype" style:font-name-complex="Arial3"/>
    </style:style>
    <style:style style:name="T38" style:family="text">
      <style:text-properties fo:color="#000000" style:font-name="Arial1" style:font-name-asian="Calibri" style:font-name-complex="Arial3"/>
    </style:style>
    <style:style style:name="fr1" style:family="graphic" style:parent-style-name="Graphics">
      <style:graphic-properties fo:margin-left="0.318cm" fo:margin-right="0.318cm" fo:margin-top="0cm" fo:margin-bottom="0cm" style:wrap="parallel" style:number-wrapped-paragraphs="no-limit" style:wrap-contour="false" style:vertical-pos="from-top" style:vertical-rel="page-content" style:horizontal-pos="from-left" style:horizontal-rel="page-content" fo:background-color="transparent" style:background-transparency="100%" fo:padding="0cm" fo:border="none" style:mirror="none" fo:clip="rect(0cm, 0cm, 0cm, 0cm)" draw:luminance="0%" draw:contrast="0%" draw:red="0%" draw:green="0%" draw:blue="0%" draw:gamma="100%" draw:color-inversion="false" draw:image-opacity="100%" draw:color-mode="standard">
        <style:background-image/>
      </style:graphic-properties>
    </style:style>
    <style:style style:name="fr2" style:family="graphic" style:parent-style-name="Graphics">
      <style:graphic-properties style:vertical-pos="top" style:vertical-rel="baseline" fo:padding="0cm" fo:border="none"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style:style style:name="gr1" style:family="graphic">
      <style:graphic-properties draw:stroke="none" draw:fill="none" draw:textarea-horizontal-align="center" draw:textarea-vertical-align="middle" draw:auto-grow-height="false" fo:padding-top="0.125cm" fo:padding-bottom="0.125cm" fo:padding-left="0.25cm" fo:padding-right="0.25cm" fo:wrap-option="wrap" draw:color-mode="standard" draw:luminance="0%" draw:contrast="0%" draw:gamma="100%" draw:red="0%" draw:green="0%" draw:blue="0%" fo:clip="rect(0cm, 0cm, 0cm, 0cm)" draw:image-opacity="100%" style:mirror="none" style:run-through="background" style:vertical-pos="from-top" style:vertical-rel="page" style:horizontal-pos="from-left" style:horizontal-rel="paragraph"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draw:frame text:anchor-type="page" text:anchor-page-number="0" draw:z-index="0" draw:name="Organigramma Consorzio di Ricerca Filiera Carni_001.png" draw:style-name="gr1" draw:text-style-name="P112" svg:width="17.717cm" svg:height="11.164cm" svg:x="0cm" svg:y="0cm">
        <draw:image xlink:href="Pictures/100002010000034A0000025359804F5D.png" xlink:type="simple" xlink:show="embed" xlink:actuate="onLoad">
          <text:p/>
        </draw:image>
      </draw:frame>
      <draw:frame text:anchor-type="page" text:anchor-page-number="0" draw:z-index="2" draw:name="Picture 2" draw:style-name="gr1" draw:text-style-name="P112" svg:width="3.28cm" svg:height="4.162cm" svg:x="0cm" svg:y="0cm">
        <draw:image xlink:href="Pictures/10000201000001EF000002737AFB4F07.png" xlink:type="simple" xlink:show="embed" xlink:actuate="onLoad">
          <text:p/>
        </draw:image>
      </draw:frame>
      <text:section text:style-name="Sect1" text:name="TextSection">
        <text:p text:style-name="P3"><text:bookmark text:name="_GoBack"/><text:span text:style-name="T1">Consorzio di Ricerca Filiera Carni </text:span></text:p>
        <text:p text:style-name="P3"><text:span text:style-name="T2">CoRFilCarni</text:span></text:p>
        <text:p text:style-name="P3"><text:span text:style-name="T3">Dipartimento di Scienze Veterinarie</text:span></text:p>
        <text:p text:style-name="P3"><text:span text:style-name="T3">Polo Universitario dell’Annunziata - 98168 MESSINA</text:span></text:p>
        <text:p text:style-name="P19"/>
        <text:p text:style-name="P19"/>
        <text:p text:style-name="P19"/>
        <text:p text:style-name="P21"><text:span text:style-name="T9">PIANO TRIENNALE PER LA PREVENZIONE DELLA CORRUZIONE</text:span></text:p>
        <text:p text:style-name="P21"><text:span text:style-name="T9">(P.T.P.C.)</text:span></text:p>
        <text:p text:style-name="P21"><text:span text:style-name="T9">ANNI 2016 - 2018</text:span></text:p>
        <text:p text:style-name="P20"/>
        <text:p text:style-name="P21"><text:span text:style-name="T13">Predisposto dal Responsabile della Prevenzione della Corruzione</text:span></text:p>
        <text:p text:style-name="P21"><text:span text:style-name="T13">adottato con deliberazione del Comitato dei Consorziati del 22.02.2016</text:span></text:p>
        <text:p text:style-name="P20"/>
        <text:p text:style-name="P20"/>
        <text:p text:style-name="P21"><text:span text:style-name="T13">pubblicato sul sito internet del Consorzio http://www.corfilcarni.it/</text:span></text:p>
        <text:p text:style-name="P21"><text:span text:style-name="T13">nella sezione “Amministrazione trasparente”</text:span></text:p>
        <text:p text:style-name="P23"><text:span text:style-name="T4">INDICE</text:span></text:p>
        <text:p text:style-name="P24"/>
        <table:table table:name="Tabella1" table:style-name="Tabella1">
          <table:table-column table:style-name="Tabella1.A"/>
          <table:table-column table:style-name="Tabella1.B"/>
          <table:table-row table:style-name="Tabella1.1">
            <table:table-cell table:style-name="Tabella1.A1" office:value-type="string">
              <text:p text:style-name="P26"><text:span text:style-name="T13">Premessa</text:span></text:p>
            </table:table-cell>
            <table:table-cell table:style-name="Tabella1.A1" office:value-type="string">
              <text:p text:style-name="P35"><text:span text:style-name="T13">pag. <text:s/>3</text:span></text:p>
            </table:table-cell>
          </table:table-row>
          <table:table-row table:style-name="Tabella1.1">
            <table:table-cell table:style-name="Tabella1.A1" office:value-type="string">
              <text:p text:style-name="P10"><text:span text:style-name="T4"><text:s/>Sezione I - Disposizioni generali </text:span></text:p>
            </table:table-cell>
            <table:table-cell table:style-name="Tabella1.A1" office:value-type="string">
              <text:p text:style-name="P27"/>
            </table:table-cell>
          </table:table-row>
          <table:table-row table:style-name="Tabella1.1">
            <table:table-cell table:style-name="Tabella1.A1" office:value-type="string">
              <text:p text:style-name="P10"><text:span text:style-name="T13">1. Contenuto e finalità del piano</text:span></text:p>
            </table:table-cell>
            <table:table-cell table:style-name="Tabella1.A1" office:value-type="string">
              <text:p text:style-name="P32"><text:span text:style-name="T13">pag. <text:s text:c="2"/>5</text:span></text:p>
            </table:table-cell>
          </table:table-row>
          <table:table-row table:style-name="Tabella1.1">
            <table:table-cell table:style-name="Tabella1.A1" office:value-type="string">
              <text:p text:style-name="P10"><text:span text:style-name="T13">2. Struttura amministrativa e operativa</text:span></text:p>
              <text:p text:style-name="P11"><text:span text:style-name="T13">SCHEMA ORGANIGRAMMA CONSORZIO</text:span></text:p>
            </table:table-cell>
            <table:table-cell table:style-name="Tabella1.A1" office:value-type="string">
              <text:p text:style-name="P32"><text:span text:style-name="T13">pag. <text:s/>7</text:span></text:p>
            </table:table-cell>
          </table:table-row>
          <table:table-row table:style-name="Tabella1.1">
            <table:table-cell table:style-name="Tabella1.A1" office:value-type="string">
              <text:p text:style-name="P7"><text:span text:style-name="T13">3. Responsabile della prevenzione della corruzione</text:span></text:p>
            </table:table-cell>
            <table:table-cell table:style-name="Tabella1.A1" office:value-type="string">
              <text:p text:style-name="P32"><text:span text:style-name="T13">pag. <text:s/>9</text:span></text:p>
            </table:table-cell>
          </table:table-row>
          <table:table-row table:style-name="Tabella1.1">
            <table:table-cell table:style-name="Tabella1.A1" office:value-type="string">
              <text:p text:style-name="P10"><text:span text:style-name="T13">4. Dotazione organica</text:span></text:p>
            </table:table-cell>
            <table:table-cell table:style-name="Tabella1.A1" office:value-type="string">
              <text:p text:style-name="P32"><text:span text:style-name="T13">pag. <text:s/>9</text:span></text:p>
            </table:table-cell>
          </table:table-row>
          <table:table-row table:style-name="Tabella1.1">
            <table:table-cell table:style-name="Tabella1.A1" office:value-type="string">
              <text:p text:style-name="P10"><text:span text:style-name="T13">5. Compiti e responsabilità del personale dipendente e dei collaboratori a qualsiasi titolo del Consorzio</text:span></text:p>
            </table:table-cell>
            <table:table-cell table:style-name="Tabella1.A1" office:value-type="string">
              <text:p text:style-name="P32"><text:span text:style-name="T13"><text:s text:c="5"/>pag.10</text:span></text:p>
            </table:table-cell>
          </table:table-row>
          <table:table-row table:style-name="Tabella1.1">
            <table:table-cell table:style-name="Tabella1.A1" office:value-type="string">
              <text:p text:style-name="P10"><text:span text:style-name="T13">6. Aree di rischio </text:span></text:p>
            </table:table-cell>
            <table:table-cell table:style-name="Tabella1.A1" office:value-type="string">
              <text:p text:style-name="P32"><text:span text:style-name="T13">pag.10</text:span></text:p>
            </table:table-cell>
          </table:table-row>
          <table:table-row table:style-name="Tabella1.1">
            <table:table-cell table:style-name="Tabella1.A1" office:value-type="string">
              <text:p text:style-name="P10"><text:span text:style-name="T13">7. Mappatura delle attività a rischio corruzione</text:span></text:p>
            </table:table-cell>
            <table:table-cell table:style-name="Tabella1.A1" office:value-type="string">
              <text:p text:style-name="P32"><text:span text:style-name="T13">pag.11</text:span></text:p>
            </table:table-cell>
          </table:table-row>
          <table:table-row table:style-name="Tabella1.1">
            <table:table-cell table:style-name="Tabella1.A1" office:value-type="string">
              <text:p text:style-name="P10"><text:span text:style-name="T13">8. Misure di gestione del rischio </text:span></text:p>
            </table:table-cell>
            <table:table-cell table:style-name="Tabella1.A1" office:value-type="string">
              <text:p text:style-name="P32"><text:span text:style-name="T13">pag.11</text:span></text:p>
            </table:table-cell>
          </table:table-row>
          <table:table-row table:style-name="Tabella1.1">
            <table:table-cell table:style-name="Tabella1.A1" office:value-type="string">
              <text:p text:style-name="P10"><text:span text:style-name="T13">9. Informazioni oggetto di pubblicazione e strutture consortili coinvolte</text:span></text:p>
            </table:table-cell>
            <table:table-cell table:style-name="Tabella1.A1" office:value-type="string">
              <text:p text:style-name="P32"><text:span text:style-name="T13">pag.13</text:span></text:p>
            </table:table-cell>
          </table:table-row>
          <table:table-row table:style-name="Tabella1.1">
            <table:table-cell table:style-name="Tabella1.A1" office:value-type="string">
              <text:p text:style-name="P10"><text:span text:style-name="T13">10. Incarichi incompatibili, cumulo di impieghi e attività di vigilanza</text:span></text:p>
            </table:table-cell>
            <table:table-cell table:style-name="Tabella1.A1" office:value-type="string">
              <text:p text:style-name="P32"><text:span text:style-name="T13">pag.14</text:span></text:p>
            </table:table-cell>
          </table:table-row>
          <table:table-row table:style-name="Tabella1.1">
            <table:table-cell table:style-name="Tabella1.A1" office:value-type="string">
              <text:p text:style-name="P10"><text:span text:style-name="T13">11. Tutela del dipendente che segnala illeciti</text:span></text:p>
            </table:table-cell>
            <table:table-cell table:style-name="Tabella1.A1" office:value-type="string">
              <text:p text:style-name="P32"><text:span text:style-name="T13">pag.14</text:span></text:p>
            </table:table-cell>
          </table:table-row>
          <table:table-row table:style-name="Tabella1.1">
            <table:table-cell table:style-name="Tabella1.A1" office:value-type="string">
              <text:p text:style-name="P10"><text:span text:style-name="T13">12. Sanzioni</text:span></text:p>
            </table:table-cell>
            <table:table-cell table:style-name="Tabella1.A1" office:value-type="string">
              <text:p text:style-name="P32"><text:span text:style-name="T13">pag.15</text:span></text:p>
            </table:table-cell>
          </table:table-row>
          <table:table-row table:style-name="Tabella1.1">
            <table:table-cell table:style-name="Tabella1.A1" office:value-type="string">
              <text:p text:style-name="P13"/>
            </table:table-cell>
            <table:table-cell table:style-name="Tabella1.A1" office:value-type="string">
              <text:p text:style-name="P27"/>
            </table:table-cell>
          </table:table-row>
          <table:table-row table:style-name="Tabella1.1">
            <table:table-cell table:style-name="Tabella1.A1" office:value-type="string">
              <text:p text:style-name="P10"><text:span text:style-name="T4">Sezione II - Codice di comportamento dei dipendenti del Consorzio</text:span></text:p>
            </table:table-cell>
            <table:table-cell table:style-name="Tabella1.A1" office:value-type="string">
              <text:p text:style-name="P32"><text:span text:style-name="T13">pag.16</text:span></text:p>
            </table:table-cell>
          </table:table-row>
          <table:table-row table:style-name="Tabella1.1">
            <table:table-cell table:style-name="Tabella1.A1" office:value-type="string">
              <text:p text:style-name="P14"/>
            </table:table-cell>
            <table:table-cell table:style-name="Tabella1.A1" office:value-type="string">
              <text:p text:style-name="P27"/>
            </table:table-cell>
          </table:table-row>
          <table:table-row table:style-name="Tabella1.1">
            <table:table-cell table:style-name="Tabella1.A1" office:value-type="string">
              <text:p text:style-name="P10"><text:span text:style-name="T4">Sezione III - Programma Triennale Trasparenza e Integrità</text:span></text:p>
            </table:table-cell>
            <table:table-cell table:style-name="Tabella1.A1" office:value-type="string">
              <text:p text:style-name="P27"/>
            </table:table-cell>
          </table:table-row>
          <table:table-row table:style-name="Tabella1.1">
            <table:table-cell table:style-name="Tabella1.A1" office:value-type="string">
              <text:p text:style-name="P10"><text:span text:style-name="T13">Premessa e ambito di applicazione </text:span></text:p>
            </table:table-cell>
            <table:table-cell table:style-name="Tabella1.A1" office:value-type="string">
              <text:p text:style-name="P32"><text:span text:style-name="T13">pag.27</text:span></text:p>
            </table:table-cell>
          </table:table-row>
          <table:table-row table:style-name="Tabella1.1">
            <table:table-cell table:style-name="Tabella1.A1" office:value-type="string">
              <text:p text:style-name="P10"><text:span text:style-name="T13">Contenuti della sezione “Amministrazione trasparente”</text:span></text:p>
            </table:table-cell>
            <table:table-cell table:style-name="Tabella1.A1" office:value-type="string">
              <text:p text:style-name="P32"><text:span text:style-name="T13">pag.28</text:span></text:p>
            </table:table-cell>
          </table:table-row>
          <table:table-row table:style-name="Tabella1.1">
            <table:table-cell table:style-name="Tabella1.A1" office:value-type="string">
              <text:p text:style-name="P10"><text:span text:style-name="T13">Schede esplicative</text:span></text:p>
            </table:table-cell>
            <table:table-cell table:style-name="Tabella1.A1" office:value-type="string">
              <text:p text:style-name="P32"><text:span text:style-name="T13">pag.30</text:span></text:p>
            </table:table-cell>
          </table:table-row>
          <table:table-row table:style-name="Tabella1.1">
            <table:table-cell table:style-name="Tabella1.A1" office:value-type="string">
              <text:p text:style-name="P15"/>
            </table:table-cell>
            <table:table-cell table:style-name="Tabella1.A1" office:value-type="string">
              <text:p text:style-name="P28"/>
            </table:table-cell>
          </table:table-row>
        </table:table>
        <text:p text:style-name="P25"/>
        <text:p text:style-name="P24"/>
        <text:p text:style-name="P22"><text:span text:style-name="T4">Premessa</text:span></text:p>
        <text:p text:style-name="P36"><text:span text:style-name="T12">Con la legge 06.11.2012, n. 190, recante “</text:span><text:span text:style-name="T18">Disposizioni per la prevenzione e per la repressione della corruzione e dell’illegalità nella pubblica amministrazione</text:span><text:span text:style-name="T12">”, il Legislatore ha previsto l’introduzione di una serie di misure finalizzate a contrastare il verificarsi di fenomeni corruttivi nelle Amministrazioni Pubbliche. </text:span></text:p>
        <text:p text:style-name="P59"><text:span text:style-name="T12">Questo corpo normativo, correntemente denominato “legge anticorruzione”, affronta la problematica da differenti prospettive, poiché, accanto all’approccio “penalistico” connesso alla repressione dei fenomeni corruttivi, già previsto dal nostro ordinamento, definisce un quadro di interventi di natura “amministrativa”, volto alla prevenzione della corruzione attraverso la promozione dell’etica pubblica, la totale trasparenza dell’attività amministrativa e la formazione delle risorse umane che operano nelle Amministrazioni pubbliche.</text:span></text:p>
        <text:p text:style-name="P59"><text:span text:style-name="T12">Il concetto di corruzione viene considerato con un’accezione ampia e comprensiva delle varie situazioni in cui, nell’attività amministrativa, si possa riscontrare <text:s/>da parte di un soggetto l’abuso del potere allo stesso affidato, al fine di ottenere vantaggi personali. Pertanto, indipendentemente dalle fattispecie penalistiche disciplinate dagli artt. 318-319 e 319 </text:span><text:span text:style-name="T19">ter </text:span><text:span text:style-name="T12">del codice penale (delitti contro la pubblica amministrazione), vengono considerate tutte le situazioni in cui, a prescindere dalla rilevanza penale, venga in evidenza un malfunzionamento dell’amministrazione a causa dell’uso a fini privati delle funzioni attribuite, ovvero l’inquinamento dell’azione amministrativa operata </text:span><text:span text:style-name="T19">ab externo</text:span><text:span text:style-name="T14">; e ciò indipendentemente dal fatto che l’</text:span><text:span text:style-name="T12">azione sia portata a compimento o rimanga quale tentativo delittuoso.</text:span></text:p>
        <text:p text:style-name="P36"><text:span text:style-name="T12">La legge “anticorruzione” opera essenzialmente attraverso tre grandi linee direttrici.</text:span></text:p>
        <text:p text:style-name="P59"><text:span text:style-name="T12">Innanzitutto ha individuato nella Commissione per la valutazione, la trasparenza e l’integrità delle amministrazioni pubbliche (già Ci.V.I.T., poi ridenominata A.N.Ac.) l’Autorità Nazionale Anticorruzione, attribuendole svariate funzioni e competenze, tra cui quella di approvare il Piano Nazionale Anticorruzione (PNA) predisposto dal Dipartimento della Funzione Pubblica, nonché compiti di vigilanza e controllo sull’effettiva applicazione, nelle singole Amministrazioni, delle misure anticorruzione e di trasparenza previste dalla recente normativa. </text:span></text:p>
        <text:p text:style-name="P36"><text:span text:style-name="T12">Il Piano Nazionale costituisce il basilare documento di riferimento rispetto al quale le altre amministrazioni sono chiamate predisporre il proprio strumento interno per il contrasto dei fenomeni corruttivi, denominato Piano Triennale di Prevenzione della Corruzione (di seguito PTPC).</text:span></text:p>
        <text:p text:style-name="P59"><text:span text:style-name="T12">In secondo luogo, la legge n.190/2012 è intervenuta su vari profili organizzativi delle pubbliche amministrazioni, stabilendo l’obbligatorietà della individuazione, da parte dall’organo di indirizzo politico di ogni amministrazione, di un unico soggetto responsabile </text:span><text:soft-page-break/><text:span text:style-name="T12">delle attività di prevenzione della corruzione, nonché della rotazione degli incarichi e della specifica formazione del personale addetto alle aree maggiormente esposte al rischio corruzione. </text:span></text:p>
        <text:p text:style-name="P59"><text:span text:style-name="T12">Al contempo è stata prevista l’emanazione di appositi decreti per la disciplina di dettaglio, tra cui quelli relativi alla trasparenza dell’attività amministrativa (D.Lgs. n.33/2013) ed alla regolamentazione in materia di incompatibilità e inconferibilità degli incarichi presso le pubbliche amministrazioni (D.Lgs. n.39/2013), nonché l’emanazione di un nuovo Codice di comportamento dei dipendenti pubblici (D.P.R. n.62/2013). </text:span></text:p>
        <text:p text:style-name="P59"><text:span text:style-name="T12">In relazione a questi decreti, il Piano nazionale ha previsto che il PTPC contenga due allegati, costituiti dal Programma Triennale Trasparenza e Integrità (di seguito PTTI) e dal codice di comportamento redatto sulla base dei nuovi criteri stabiliti dal D.P.R. n.62/2013.</text:span></text:p>
        <text:p text:style-name="P60"/>
        <text:p text:style-name="P59"><text:span text:style-name="T12">Infine sono stati delineati dalla legge i compiti del Responsabile della prevenzione della corruzione, che deve predisporre il PTCP e sottoporlo all’approvazione dell’organo di indirizzo della propria P.A., individuare il personale operante in settori particolarmente esposti a rischio corruzione da inserire in percorsi formativi, nonché, con il supporto dei vertici amministrativi, determinare quali possano essere i settori, oltre a quelli stabiliti per legge, che per le attività istituzionali che vengono svolte dall’amministrazione sono maggiormente esposti a rischio.</text:span></text:p>
        <text:p text:style-name="P60"/>
        <text:p text:style-name="P59"><text:span text:style-name="T12">Quanto all’ambito soggettivo, la legge anticorruzione ed i suoi decreti attuativi non fanno espresso riferimento ai Consorzi; tuttavia, a seguito dell’approvazione dell’art.24-</text:span><text:span text:style-name="T18">bis</text:span><text:span text:style-name="T12">, del D.L. 24.06.2014, n.90, inserito dalla legge di conversione 11.08.2014, n.114, essi possono ritenersi assoggettati alle disposizioni della L.n.190/2012, in quanto annoverabili tra gli “</text:span><text:span text:style-name="T18">enti di diritto pubblico non territoriali nazionali, regionali o locali, comunque denominati, istituiti, vigilati, finanziati dalla pubblica amministrazione che conferisce l'incarico, ovvero i cui amministratori siano da questa nominati</text:span><text:span text:style-name="T12">”. Si è precisato al riguardo che i tre participi (istituiti, vigilati, finanziati) devono intendersi in senso disgiuntivo, risultando quindi sufficiente, per l’assoggettamento alle previsioni della legge anticorruzione, la sussistenza anche di una sola delle tre menzionate condizioni.</text:span></text:p>
        <text:p text:style-name="P60"/>
        <text:p text:style-name="P59"><text:span text:style-name="T12">Il Consorzio di Ricerca Filiera Carni è stato costituito in data 14.12.2001, per atto a rogito Notaio Arturo Pittella in Catania, rep n.25822, racc.3204, tra la Regione Siciliana, la Provincia regionale di Catania, l’Università degli Studi di Messina, Dipartimento di Morfologia, Biochimica, Fisiologia e Produzione animale, Sezione di Zootecnica a Nutrizione animale, La Società Cooperativa a r.l. “San Giorgio”, con sede in Gangi ed il “Consorzio della Carne bovina, ovina, caprina e suina dell’area interna di Enna e dei Nebrodi”, con sede in Troina.</text:span></text:p>
        <text:p text:style-name="P59"><text:span text:style-name="T12">La costituzione del Consorzio è avvenuta in attuazione di quanto previsto dall’art. 5 della </text:span><text:soft-page-break/><text:span text:style-name="T12">L.R. 05.08.1982, n.88, in forza del quale “</text:span><text:span text:style-name="T18">Il Presidente della Regione è autorizzato a partecipare o a farsi promotore della costituzione di consorzi finalizzati all'espletamento di attività ricerca applicata e di divulgazione dei risultati</text:span><text:span text:style-name="T12">”. La medesima disposizione prevede che a tali </text:span></text:p>
        <text:p text:style-name="P59"><text:span text:style-name="T12">Consorzi possano partecipare, oltre alla Regione o agli enti locali, anche le Università, nonché “</text:span><text:span text:style-name="T18">gli enti nazionali e regionali di ricerca nel settore dell'agricoltura, gli enti economici regionali, le camere di commercio, industria, agricoltura ed artigianato, organismi professionali, associazioni di produttori, organizzazioni cooperative ed enti privati interessati alla ricerca in agricoltura</text:span><text:span text:style-name="T12">”.</text:span></text:p>
        <text:p text:style-name="P59"><text:span text:style-name="T12">In data 31.12.2001, con decreto n.99091 dell’Assessore all’Agricoltura e Foreste della Regione Siciliana sono stati approvato l’Atto costitutivo e lo Statuto del Consorzio, con contestuale conferimento della personalità giuridica di diritto pubblico, ai sensi dell’art.5 comma 3, <text:s/>della citata L.R. n.88/1982. Il vigente statuto è stato deliberato in data del 24.01.2012.</text:span></text:p>
        <text:p text:style-name="P59"><text:span text:style-name="T12">Il Consorzio di Ricerca Filiera Carni non ha fini di lucro ed è vietata la distribuzione di utili. La sua attività si svolge nell’ambito della ricerca applicata nel settore della filiera carne siciliana ed è volta alla valorizzazione gli aspetti produttivi, qualitativi ed economici legati alle produzioni animali, con particolare riferimento alla carne, ed all’attivazione di processi di filiera e sistemi di divulgazione dei risultati, attraverso la divulgazione, la qualificazione e l’aggiornamento dei tecnici del settore operanti in Sicilia. </text:span></text:p>
        <text:p text:style-name="P59"><text:span text:style-name="T12">Il Consorzio svolge inoltre attività di certificazione della qualità delle produzioni di carne, con priorità d’intervento accordata a quella delle popolazioni animali autoctone.</text:span></text:p>
        <text:p text:style-name="P59"><text:span text:style-name="T12">Per il perseguimento dei suoi fini istituzionali, il Consorzio può avvalersi delle basi territoriali della Regione e degli Enti locali, nonché degli Enti ed Associazioni riconosciuti dalla Regione ed operanti nel settore specifico. Il Consorzio può anche avvalersi della collaborazione di altri Enti di ricerca nazionale ed internazionale e di specifiche figure professionali ed ha la possibilità stipulare convenzioni con docenti e ricercatori italiani e stranieri, nonché di avvalersi, in aggiunta al proprio personale, di collaboratori esterni, previa instaurazione di contratti d’opera individuali.</text:span></text:p>
        <text:p text:style-name="P59"><text:span text:style-name="T12">La partecipazione al Consorzio, previo gradimento espresso dagli organi sociali, può essere estesa agli altri soggetti pubblici e privati indicati dall’art.4 dello Statuto ed in forza di ciò la compagine consortile è stata successivamente ampliata con la partecipazione delle la Province regionali di Messina e di Ragusa, avvenuta rispettivamente il 19.12.2002 e il 18.12.2003.</text:span></text:p>
        <text:p text:style-name="P59"><text:span text:style-name="T12">In relazione a quanto sopra, il Consorzio di Ricerca Filiera Carni rientra quindi nell’ambito applicativo della legge e dei suoi decreti attuativi, pur con i necessari contemperamenti derivanti dalla sua struttura, dal limitato numero di personale addetto e dalla natura privatistica del relativo rapporto di lavoro, dall’utilizzo di risorse degli associati privati e limitatamente alla sua attività di pubblico interesse disciplinata dal diritto nazionale o </text:span><text:soft-page-break/><text:span text:style-name="T12">dell'Unione europea, secondo quanto previsto dall’art.1, comma 34, della L. n.190/2012.</text:span></text:p>
        <text:p text:style-name="P60"/>
        <text:p text:style-name="P59"><text:span text:style-name="T12"><text:s/></text:span></text:p>
        <text:p text:style-name="P21"><text:span text:style-name="T4">SEZIONE I</text:span></text:p>
        <text:p text:style-name="P37"><text:span text:style-name="T4">DISPOSIZIONI GENERALI</text:span></text:p>
        <text:p text:style-name="P36"><text:span text:style-name="T4">1. Contenuto e finalità del piano</text:span></text:p>
        <text:p text:style-name="P36"><text:span text:style-name="T12">Il presente Piano costituisce uno strumento operativo e strategico per la prevenzione ed il contrasto di possibili fenomeni corruttivi e si articola in tre Sezioni. </text:span></text:p>
        <text:p text:style-name="P36"><text:span text:style-name="T12">Fanno parte della prima Sezione le disposizioni di carattere generale e quelle inerenti all’attività organizzativa del Consorzio, i soggetti coinvolti in tali attività, le schede contenenti i fattori di rischio nei settori individuati e le prime misure di prevenzione.</text:span></text:p>
        <text:p text:style-name="P36"><text:span text:style-name="T12">La seconda Sezione è dedicata al Codice di comportamento di tutti i dipendenti del Consorzio, inclusi quelli con qualifica dirigenziale, in coerenza con quanto stabilito delle vigenti disposizioni legislative e dai contratti collettivi nazionali.</text:span></text:p>
        <text:p text:style-name="P36"><text:span text:style-name="T12">La terza Sezione è dedicata al Programma Triennale per la Trasparenza ed Integrità (PTTI), redatto sulla base di quanto previsto dall’art.10, D.Lgs. n.33/2013. Tale decreto è stato emanato in forza dell’art.1, comma 35, L.n.190/2012 ed il PTTI va letto in modo coordinato ed integrato col PTPC, poiché la L. n.190/2012 ha assegnato alla trasparenza un ruolo fondamentale per la prevenzione ed il contrasto della corruzione. Il PTTI, secondo quanto previsto dalla delibera CIVIT (ora ANAC) n.50/2013, va anch’esso adottato entro il 31 gennaio di ogni anno ed aggiornato con cadenza annuale, ed indica le principali azioni e le linee di intervento che il Consorzio intende seguire nell’arco del triennio 2016/2018 in tema di trasparenza, al fine di attuare gli obblighi di pubblicazione previsti dalla vigente normativa ed individuare le misure organizzative necessarie per assicurare la regolarità e la tempestività dei flussi informativi.</text:span></text:p>
        <text:p text:style-name="P38"/>
        <text:p text:style-name="P36"><text:span text:style-name="T4">2. Struttura amministrativa e operativa</text:span></text:p>
        <text:p text:style-name="P36"><text:span text:style-name="T12">La struttura amministrativa del Consorzio, ai sensi dell’art.10 dell’atto costitutivo e dell’art.7 del vigente Statuto, è costituita dai seguenti Organi: a) il Presidente; b) il Comitato dei consorziati; c) il Collegio dei Revisori; d) il Comitato tecnico-scientifico; e) il Comitato di certificazione. </text:span></text:p>
        <text:p text:style-name="P36"><text:span text:style-name="T12">Ai fini del PTPC, il Comitato dei Consorziati costituisce l’Organo di indirizzo politico </text:span><text:soft-page-break/><text:span text:style-name="T12">consortile.</text:span></text:p>
        <text:p text:style-name="P36"><text:span text:style-name="T12">La struttura operativa del Consorzio, è costituita da: a) Servizio amministrativo; b) Laboratorio; c) Organismo di certificazione, così come rappresentato nei seguenti schemi</text:span></text:p>
        <text:list xml:id="list2042573683" text:style-name="WWNum30">
          <text:list-item>
            <text:p text:style-name="P110"><text:span text:style-name="T12">ORGANIGRAMMA CORFILCARNI</text:span></text:p>
          </text:list-item>
          <text:list-item>
            <text:p text:style-name="P110"><text:span text:style-name="T12">FUNZIONIGRAMMA ORGANISMO DI CERTIFICAZIONE</text:span></text:p>
          </text:list-item>
        </text:list>
        <text:p text:style-name="P43"/>
        <text:p text:style-name="P43"/>
        <text:p text:style-name="P40"/>
        <text:p text:style-name="P40"/>
        <text:p text:style-name="P40"/>
        <text:p text:style-name="P40"/>
        <text:p text:style-name="P40"/>
        <text:p text:style-name="P40"/>
        <text:p text:style-name="P40"><draw:frame draw:style-name="fr1" text:anchor-type="char" svg:x="0cm" svg:y="0cm" svg:width="17.717cm" svg:height="11.164cm" draw:z-index="1"><draw:image xlink:href="Pictures/100002010000034A0000025359804F5D.png" xlink:type="simple" xlink:show="embed" xlink:actuate="onLoad"/></draw:frame></text:p>
        <text:p text:style-name="P40"/>
        <text:p text:style-name="P40"/>
        <text:p text:style-name="P40"/>
        <text:p text:style-name="P40"/>
        <text:p text:style-name="P40"/>
        <text:p text:style-name="P40"/>
        <text:p text:style-name="P40"/>
        <text:p text:style-name="P50"/>
        <text:p text:style-name="P2"/>
        <text:p text:style-name="P39"/>
        <text:p text:style-name="P39"/>
        <text:p text:style-name="P39"/>
        <text:p text:style-name="P39"/>
        <text:p text:style-name="P39"/>
        <text:p text:style-name="P39"/>
        <text:p text:style-name="P39"/>
        <text:p text:style-name="P39"/>
        <text:p text:style-name="P39"/>
        <text:p text:style-name="P39"/>
        <text:p text:style-name="P39"/>
        <text:p text:style-name="P39"/>
        <text:p text:style-name="P39"/>
        <text:p text:style-name="P39"/>
        <text:p text:style-name="P39"/>
        <text:p text:style-name="P39"/>
        <text:p text:style-name="P39"/>
        <text:p text:style-name="P39"/>
        <text:p text:style-name="P39"/>
        <text:p text:style-name="P39"/>
        <text:p text:style-name="P36"><text:span text:style-name="T4">3. Responsabile della </text:span></text:p>
        <text:p text:style-name="P36"><text:span text:style-name="T4">3. Responsabile della prevenzione della corruzione </text:span></text:p>
        <text:p text:style-name="P36"><text:span text:style-name="T12">Il Responsabile della prevenzione della corruzione (di seguito Responsabile anticorruzione) è stato individuato, con deliberazione del Comitato dei Consorziati 23.02.2015, nella persona della Dott.ssa Marina Gonnella, la quale svolge anche i compiti di Responsabile della Trasparenza. </text:span></text:p>
        <text:p text:style-name="P36"><text:span text:style-name="T12">È fatta comunque salva la possibilità dell’Organo di indirizzo politico consortile di individuare all’interno del personale del Consorzio un distinto soggetto cui affidare le funzioni di Responsabile della Trasparenza.</text:span></text:p>
        <text:p text:style-name="P54"><text:span text:style-name="T12">Le competenze del Responsabile anticorruzione sono quelle indicate dalla vigente normativa ed allo stesso spetta, in particolare:</text:span></text:p>
        <text:list xml:id="list2161636399" text:style-name="WWNum25">
          <text:list-item>
            <text:p text:style-name="P8"><text:span text:style-name="T12">elaborare il PTPC, con i connessi allegati, nonché i relativi aggiornamenti annuali da sottoporre per l’adozione all’Organo di indirizzo politico consortile;</text:span></text:p>
          </text:list-item>
          <text:list-item>
            <text:p text:style-name="P8"><text:span text:style-name="T12">verificare l’efficace attuazione del Piano e la sua idoneità agli scopi per il quale è stato elaborato, e proporne la modifica qualora ne venissero accertate significative violazioni, oppure intervenissero rilevanti mutamenti dell’attività del Consorzio o della sua organizzazione;</text:span></text:p>
          </text:list-item>
          <text:list-item>
            <text:p text:style-name="P8"><text:span text:style-name="T12">definire ed attuare un programma di formazione dei dipendenti volto alla conoscenza della normativa in tema di contrasto alla corruzione, con particolare attenzione a quei dipendenti destinati ad operare nei settori potenzialmente esposti a fenomeni corruttivi; </text:span></text:p>
          </text:list-item>
          <text:list-item>
            <text:p text:style-name="P8"><text:span text:style-name="T12">vigilare <text:s/>sul rispetto dei suoi contenuti da parte dei dipendenti;</text:span></text:p>
          </text:list-item>
          <text:list-item>
            <text:p text:style-name="P4"><text:span text:style-name="T12">elaborare entro il 15 dicembre di ogni anno una relazione annuale sull’attività svolta, proponendo, se del caso, le misure integrative del Piano.</text:span></text:p>
          </text:list-item>
        </text:list>
        <text:p text:style-name="P36"><text:span text:style-name="T12">I compiti del Responsabile anticorruzione non sono delegabili, pur potendo egli designare, previa autorizzazione dell’Organo di indirizzo politico consortile e ferma restando la Sua responsabilità, un sostituto per i casi di Sua momentanea assenza o impedimento. </text:span></text:p>
        <text:p text:style-name="P38"/>
        <text:p text:style-name="P36"><text:span text:style-name="T4">4. Dotazione organica</text:span></text:p>
        <text:p text:style-name="P36"><text:span text:style-name="T12">La dotazione organica del Consorzio, approvata con deliberazione del Comitato dei Consorziati del 02.04.2008, ha previsto il seguente numero di posti e l’assegnazione del personale nelle qualifiche e categorie di riferimento sulla base della vigente contrattazione collettiva nazionale per i dipendenti da aziende esercenti attività del settore “Commercio”:</text:span></text:p>
        <table:table table:name="Tabella2" table:style-name="Tabella2">
          <table:table-column table:style-name="Tabella2.A"/>
          <table:table-column table:style-name="Tabella2.B"/>
          <table:table-row table:style-name="Tabella2.1">
            <table:table-cell table:style-name="Tabella2.A1" office:value-type="string">
              <text:p text:style-name="P12"><text:span text:style-name="T12">Qualifica</text:span></text:p>
            </table:table-cell>
            <table:table-cell table:style-name="Tabella2.A1" office:value-type="string">
              <text:p text:style-name="P12"><text:span text:style-name="T12">Numero posti</text:span></text:p>
            </table:table-cell>
          </table:table-row>
          <table:table-row table:style-name="Tabella2.1">
            <table:table-cell table:style-name="Tabella2.A1" office:value-type="string">
              <text:p text:style-name="P7"><text:span text:style-name="T12">Dipendenti con livello III</text:span></text:p>
            </table:table-cell>
            <table:table-cell table:style-name="Tabella2.A1" office:value-type="string">
              <text:p text:style-name="P12"><text:span text:style-name="T16">3</text:span></text:p>
            </table:table-cell>
          </table:table-row>
          <table:table-row table:style-name="Tabella2.1">
            <table:table-cell table:style-name="Tabella2.A1" office:value-type="string">
              <text:p text:style-name="P7"><text:span text:style-name="T12">Totale</text:span></text:p>
            </table:table-cell>
            <table:table-cell table:style-name="Tabella2.A1" office:value-type="string">
              <text:p text:style-name="P12"><text:span text:style-name="T16">3</text:span></text:p>
            </table:table-cell>
          </table:table-row>
        </table:table>
        <text:p text:style-name="P44"/>
        <text:p text:style-name="P36"><text:soft-page-break/><text:span text:style-name="T4">5. Compiti e responsabilità del personale dipendente e dei collaboratori a qualsiasi titolo del Consorzio</text:span></text:p>
        <text:p text:style-name="P36"><text:span text:style-name="T12">Tutto il personale dipendente del Consorzio, anche con qualifica dirigenziale, è obbligato a rispettare i contenuti del PTPC, nonché a segnalare al Responsabile anticorruzione le eventuali situazioni di illecito di cui vengano a conoscenza.</text:span></text:p>
        <text:p text:style-name="P54"><text:span text:style-name="T12">I dirigenti ed il personale non dirigenziale responsabile dei settori potenzialmente esposti a fenomeni corruttivi partecipano al processo di gestione del rischio nei settori di competenza e, in particolare: </text:span></text:p>
        <text:list xml:id="list1532447182" text:continue-numbering="true" text:style-name="WWNum25">
          <text:list-item>
            <text:p text:style-name="P8"><text:span text:style-name="T12">collaborano con il Responsabile anticorruzione nella definizione di misure idonee a prevenire e contrastare fenomeni di corruzione;</text:span></text:p>
          </text:list-item>
          <text:list-item>
            <text:p text:style-name="P4"><text:span text:style-name="T12">controllano il rispetto delle previsioni del PTPC da parte dipendenti del servizio cui sono preposti.</text:span></text:p>
          </text:list-item>
        </text:list>
        <text:p text:style-name="P36"><text:span text:style-name="T12">I collaboratori a qualsiasi titolo del Consorzio, per quanto compatibile con i rispettivi ruoli e funzioni, osservano le misure contenute nel PTPC e gli obblighi di condotta previsti dai codici di comportamento dallo stesso approvati e segnalano al Responsabile anticorruzione le situazioni di illecito di cui vengano a conoscenza.</text:span></text:p>
        <text:p text:style-name="P38"/>
        <text:p text:style-name="P36"><text:span text:style-name="T4">6. Aree di rischio </text:span></text:p>
        <text:p text:style-name="P36"><text:span text:style-name="T12">Le seguenti attività sono quelle corrispondenti alle Aree a rischio di corruzione, rispetto alle quali deve essere assicurata la massima trasparenza mediante la pubblicazione nel sito internet istituzionale del Consorzio di ogni informazione concernente i relativi processi / procedimenti:</text:span></text:p>
        <text:list xml:id="list562491799" text:continue-numbering="true" text:style-name="WWNum25">
          <text:list-item>
            <text:p text:style-name="P65"><text:span text:style-name="T12">attività nelle quali si procede alla scelta del contraente per l’affidamento di lavori servizi e forniture, ove siano prescritte le procedure di cui al D.Lgs. n.163/2006;</text:span></text:p>
          </text:list-item>
          <text:list-item>
            <text:p text:style-name="P65"><text:span text:style-name="T12">concorsi e procedure selettive per l’assunzione di personale;</text:span></text:p>
          </text:list-item>
          <text:list-item>
            <text:p text:style-name="P65"><text:span text:style-name="T12">affidamento di incarichi professionali e di collaborazione;</text:span></text:p>
          </text:list-item>
          <text:list-item>
            <text:p text:style-name="P65"><text:span text:style-name="T12">svolgimento dell’attività di certificazione;;</text:span></text:p>
          </text:list-item>
          <text:list-item>
            <text:p text:style-name="P65"><text:span text:style-name="T12">attribuzione da parte del Consorzio di vantaggi economici di qualsiasi genere a soggetti pubblici o privati;</text:span></text:p>
          </text:list-item>
          <text:list-item>
            <text:p text:style-name="P4"><text:span text:style-name="T12">gestione dei beni e della risorse strumentali del Consorzio e vigilanza sul loro corretto uso da parte dei dipendenti</text:span></text:p>
          </text:list-item>
        </text:list>
        <text:p text:style-name="P36"><text:span text:style-name="T12">In sede di prima elaborazione del Piano l’individuazione del valore di rischio nell’ambito di ciascuna Area e Processo è stata effettuata sulla base delle indicazioni contenute nel Piano Nazionale Anticorruzione (Allegato 5, Tabelle di valutazione del rischio), riservando ai successivi aggiornamenti annuali eventuali modifiche </text:span></text:p>
        <text:p text:style-name="P38"/>
        <text:p text:style-name="P36"><text:span text:style-name="T4">7. Mappatura delle attività a rischio corruzione </text:span></text:p>
        <table:table table:name="Tabella3" table:style-name="Tabella3">
          <table:table-column table:style-name="Tabella3.A"/>
          <table:table-column table:style-name="Tabella3.B"/>
          <table:table-column table:style-name="Tabella3.C"/>
          <table:table-column table:style-name="Tabella3.D"/>
          <text:soft-page-break/>
          <table:table-row table:style-name="Tabella3.1">
            <table:table-cell table:style-name="Tabella3.A1" office:value-type="string">
              <text:p text:style-name="P12"><text:span text:style-name="T12">Area</text:span></text:p>
              <text:p text:style-name="P12"><text:span text:style-name="T12">interessata</text:span></text:p>
            </table:table-cell>
            <table:table-cell table:style-name="Tabella3.A1" office:value-type="string">
              <text:p text:style-name="P12"><text:span text:style-name="T12">Ufficio</text:span></text:p>
              <text:p text:style-name="P12"><text:span text:style-name="T12">interessato</text:span></text:p>
            </table:table-cell>
            <table:table-cell table:style-name="Tabella3.A1" office:value-type="string">
              <text:p text:style-name="P12"><text:span text:style-name="T12">Processo</text:span></text:p>
              <text:p text:style-name="P12"><text:span text:style-name="T12">interessato</text:span></text:p>
            </table:table-cell>
            <table:table-cell table:style-name="Tabella3.A1" office:value-type="string">
              <text:p text:style-name="P33"><text:span text:style-name="T12">Valore</text:span></text:p>
              <text:p text:style-name="P33"><text:span text:style-name="T12">del rischio</text:span></text:p>
            </table:table-cell>
          </table:table-row>
          <table:table-row table:style-name="Tabella3.1">
            <table:table-cell table:style-name="Tabella3.A1" table:number-rows-spanned="4" office:value-type="string">
              <text:p text:style-name="P67"><text:span text:style-name="T22">A) acquisizione personale e progressione </text:span></text:p>
            </table:table-cell>
            <table:table-cell table:style-name="Tabella3.A1" table:number-rows-spanned="4" office:value-type="string">
              <text:p text:style-name="P68"><text:span text:style-name="T22">Servizio amministrativo</text:span></text:p>
            </table:table-cell>
            <table:table-cell table:style-name="Tabella3.A1" office:value-type="string">
              <text:p text:style-name="P70"><text:span text:style-name="T22">nomina commissioni di selezione</text:span></text:p>
            </table:table-cell>
            <table:table-cell table:style-name="Tabella3.A1" office:value-type="string">
              <text:p text:style-name="P12"><text:span text:style-name="T22">3</text:span></text:p>
            </table:table-cell>
          </table:table-row>
          <table:table-row table:style-name="Tabella3.1">
            <table:covered-table-cell/>
            <table:covered-table-cell/>
            <table:table-cell table:style-name="Tabella3.A1" office:value-type="string">
              <text:p text:style-name="P70"><text:span text:style-name="T22">espletamento procedure di selezione personale</text:span></text:p>
            </table:table-cell>
            <table:table-cell table:style-name="Tabella3.A1" office:value-type="string">
              <text:p text:style-name="P12"><text:span text:style-name="T22">3</text:span></text:p>
            </table:table-cell>
          </table:table-row>
          <table:table-row table:style-name="Tabella3.1">
            <table:covered-table-cell/>
            <table:covered-table-cell/>
            <table:table-cell table:style-name="Tabella3.A1" office:value-type="string">
              <text:p text:style-name="P70"><text:span text:style-name="T22">affidamento incarichi di consulenza / difesa del Consorzio</text:span></text:p>
            </table:table-cell>
            <table:table-cell table:style-name="Tabella3.A1" office:value-type="string">
              <text:p text:style-name="P12"><text:span text:style-name="T22">2</text:span></text:p>
            </table:table-cell>
          </table:table-row>
          <table:table-row table:style-name="Tabella3.1">
            <table:covered-table-cell/>
            <table:covered-table-cell/>
            <table:table-cell table:style-name="Tabella3.A1" office:value-type="string">
              <text:p text:style-name="P70"><text:span text:style-name="T22">stipulazione contratti</text:span></text:p>
            </table:table-cell>
            <table:table-cell table:style-name="Tabella3.A1" office:value-type="string">
              <text:p text:style-name="P12"><text:span text:style-name="T22">2</text:span></text:p>
            </table:table-cell>
          </table:table-row>
          <table:table-row table:style-name="Tabella3.1">
            <table:table-cell table:style-name="Tabella3.A1" table:number-rows-spanned="5" office:value-type="string">
              <text:p text:style-name="P67"><text:span text:style-name="T22">B) area affidamento lavori servizi forniture</text:span></text:p>
            </table:table-cell>
            <table:table-cell table:style-name="Tabella3.A1" table:number-rows-spanned="5" office:value-type="string">
              <text:p text:style-name="P68"><text:span text:style-name="T22">Servizio amministrativo</text:span></text:p>
            </table:table-cell>
            <table:table-cell table:style-name="Tabella3.A1" office:value-type="string">
              <text:p text:style-name="P70"><text:span text:style-name="T22">Indizione affidamenti di lavori, servizi e forniture</text:span></text:p>
            </table:table-cell>
            <table:table-cell table:style-name="Tabella3.A1" office:value-type="string">
              <text:p text:style-name="P12"><text:span text:style-name="T22">4</text:span></text:p>
            </table:table-cell>
          </table:table-row>
          <table:table-row table:style-name="Tabella3.1">
            <table:covered-table-cell/>
            <table:covered-table-cell/>
            <table:table-cell table:style-name="Tabella3.A1" office:value-type="string">
              <text:p text:style-name="P70"><text:span text:style-name="T22">espletamento procedure affidamenti di lavori, servizi e forniture</text:span></text:p>
            </table:table-cell>
            <table:table-cell table:style-name="Tabella3.A1" office:value-type="string">
              <text:p text:style-name="P12"><text:span text:style-name="T22">4</text:span></text:p>
            </table:table-cell>
          </table:table-row>
          <table:table-row table:style-name="Tabella3.1">
            <table:covered-table-cell/>
            <table:covered-table-cell/>
            <table:table-cell table:style-name="Tabella3.A1" office:value-type="string">
              <text:p text:style-name="P70"><text:span text:style-name="T22">affidamenti diretti (senza gara / sotto soglia) di lavori, servizi e forniture</text:span></text:p>
            </table:table-cell>
            <table:table-cell table:style-name="Tabella3.A1" office:value-type="string">
              <text:p text:style-name="P12"><text:span text:style-name="T22">4</text:span></text:p>
            </table:table-cell>
          </table:table-row>
          <table:table-row table:style-name="Tabella3.1">
            <table:covered-table-cell/>
            <table:covered-table-cell/>
            <table:table-cell table:style-name="Tabella3.A1" office:value-type="string">
              <text:p text:style-name="P70"><text:span text:style-name="T22">stipulazione contratti</text:span></text:p>
            </table:table-cell>
            <table:table-cell table:style-name="Tabella3.A1" office:value-type="string">
              <text:p text:style-name="P12"><text:span text:style-name="T22">2</text:span></text:p>
            </table:table-cell>
          </table:table-row>
          <table:table-row table:style-name="Tabella3.1">
            <table:covered-table-cell/>
            <table:covered-table-cell/>
            <table:table-cell table:style-name="Tabella3.A1" office:value-type="string">
              <text:p text:style-name="P71"/>
            </table:table-cell>
            <table:table-cell table:style-name="Tabella3.A1" office:value-type="string">
              <text:p text:style-name="P16"/>
            </table:table-cell>
          </table:table-row>
          <table:table-row table:style-name="Tabella3.1">
            <table:table-cell table:style-name="Tabella3.A1" table:number-rows-spanned="5" office:value-type="string">
              <text:p text:style-name="P67"><text:span text:style-name="T22">C) provvedimenti ampliativi della sfera giuridica dei destinatari con effetti economici</text:span></text:p>
            </table:table-cell>
            <table:table-cell table:style-name="Tabella3.A1" table:number-rows-spanned="5" office:value-type="string">
              <text:p text:style-name="P68"><text:span text:style-name="T22">Servizio amministrativo</text:span></text:p>
              <text:p text:style-name="P69"/>
              <text:p text:style-name="P69"/>
              <text:p text:style-name="P69"/>
              <text:p text:style-name="P69"/>
              <text:p text:style-name="P68"><text:span text:style-name="T22">Organismo di certificazione</text:span></text:p>
            </table:table-cell>
            <table:table-cell table:style-name="Tabella3.A1" office:value-type="string">
              <text:p text:style-name="P70"><text:span text:style-name="T22">processi gestione spesa corrente</text:span></text:p>
            </table:table-cell>
            <table:table-cell table:style-name="Tabella3.A1" office:value-type="string">
              <text:p text:style-name="P12"><text:span text:style-name="T22">1</text:span></text:p>
            </table:table-cell>
          </table:table-row>
          <table:table-row table:style-name="Tabella3.1">
            <table:covered-table-cell/>
            <table:covered-table-cell/>
            <table:table-cell table:style-name="Tabella3.A1" office:value-type="string">
              <text:p text:style-name="P70"><text:span text:style-name="T22">emissione mandati di pagamento</text:span></text:p>
            </table:table-cell>
            <table:table-cell table:style-name="Tabella3.A1" office:value-type="string">
              <text:p text:style-name="P12"><text:span text:style-name="T22">1</text:span></text:p>
            </table:table-cell>
          </table:table-row>
          <table:table-row table:style-name="Tabella3.1">
            <table:covered-table-cell/>
            <table:covered-table-cell/>
            <table:table-cell table:style-name="Tabella3.A1" office:value-type="string">
              <text:p text:style-name="P70"><text:span text:style-name="T22">accertamenti e sgravi contributivi consortili</text:span></text:p>
            </table:table-cell>
            <table:table-cell table:style-name="Tabella3.A1" office:value-type="string">
              <text:p text:style-name="P12"><text:span text:style-name="T22">2</text:span></text:p>
            </table:table-cell>
          </table:table-row>
          <table:table-row table:style-name="Tabella3.1">
            <table:covered-table-cell/>
            <table:covered-table-cell/>
            <table:table-cell table:style-name="Tabella3.A1" office:value-type="string">
              <text:p text:style-name="P72"/>
            </table:table-cell>
            <table:table-cell table:style-name="Tabella3.A1" office:value-type="string">
              <text:p text:style-name="P16"/>
            </table:table-cell>
          </table:table-row>
          <table:table-row table:style-name="Tabella3.1">
            <table:covered-table-cell/>
            <table:covered-table-cell/>
            <table:table-cell table:style-name="Tabella3.A1" office:value-type="string">
              <text:p text:style-name="P70"><text:span text:style-name="T22">rilascio di certificati</text:span></text:p>
              <text:p text:style-name="P70"><text:span text:style-name="T22">revisione, sospensione, ritiro certificati</text:span></text:p>
            </table:table-cell>
            <table:table-cell table:style-name="Tabella3.A1" office:value-type="string">
              <text:p text:style-name="P12"><text:span text:style-name="T22">2</text:span></text:p>
              <text:p text:style-name="P12"><text:span text:style-name="T22">2</text:span></text:p>
              <text:p text:style-name="P17"/>
              <text:p text:style-name="P16"/>
            </table:table-cell>
          </table:table-row>
        </table:table>
        <text:p text:style-name="P44"/>
        <text:p text:style-name="P36"><text:span text:style-name="T4">8. Misure di gestione del rischio</text:span></text:p>
        <text:p text:style-name="P59"><text:span text:style-name="T12">In sede di prima applicazione, secondo quanto previsto dall’art.1, comma 9 della legge n.190/2012, salvo successiva verifica e/o implementazione nel corso di validità del Piano, le misure individuate dal PTPC sono le seguenti:</text:span></text:p>
        <text:p text:style-name="P60"/>
        <text:p text:style-name="P59"><text:span text:style-name="T3">a) nello svolgimento dell’attività procedurale saranno: </text:span></text:p>
        <text:p text:style-name="P79"><text:span text:style-name="T12">- predeterminati i criteri di assegnazione delle pratiche;</text:span></text:p>
        <text:p text:style-name="P79"><text:span text:style-name="T12">- nella trattazione e nell’istruttoria degli atti andrà rispettato l’ordine cronologico di protocollo dell’istanza;</text:span></text:p>
        <text:p text:style-name="P79"><text:span text:style-name="T12">- gli atti andranno redatti in modo chiaro e con un linguaggio semplice e nel rispetto del principio di motivazione, tanto più ampia, quanto maggiore sia il margine di discrezionalità;</text:span></text:p>
        <text:p text:style-name="P79"><text:span text:style-name="T12">- andrà rispettato il divieto di aggravio del procedimento e sarà distinta l’attività istruttoria dalla adozione dell’atto finale, in modo tale da individuare le diverse responsabilità; </text:span></text:p>
        <text:p text:style-name="P79"><text:span text:style-name="T12">- con riferimento alle attività di rilievo pubblicistico andrà garantito il diritto di accesso e verranno pubblicati sul sito internet istituzionale i moduli di presentazione delle istanze. Nella comunicazione del nominativo del responsabile del procedimento dovrà essere indicato l’indirizzo mail a cui rivolgersi;</text:span></text:p>
        <text:p text:style-name="P79"><text:span text:style-name="T12">- andrà comunque indicata sul sito internet istituzionale del Consorzio almeno una casella PEC, al fine di garantire un canale telematico ufficiale di comunicazione con i consorziati e con tutti i soggetti esterni, istituzionali o privati;</text:span></text:p>
        <text:p text:style-name="P55"/>
        <text:p text:style-name="P54"><text:span text:style-name="T3">b) nell’attività contrattuale: </text:span></text:p>
        <text:p text:style-name="P80"><text:span text:style-name="T12">- andrà assicurato il rispetto della normativa vigente in tema di procedure di evidenza pubblica; </text:span></text:p>
        <text:p text:style-name="P80"><text:span text:style-name="T12">- i componenti le commissioni di concorso e di gara dovranno rendere all’atto dell’insediamento la dichiarazione di non trovarsi in rapporti di parentela o di lavoro o professionali con i partecipanti alla gara od al concorso; </text:span></text:p>
        <text:p text:style-name="P80"><text:span text:style-name="T12">- andrà assicurato il criterio della rotazione tra le imprese assegnatarie dei contratti affidati in economia; </text:span></text:p>
        <text:p text:style-name="P80"><text:span text:style-name="T12">- andrà assicurata la rotazione tra i professionisti nell’affidamenti di incarichi di importo inferiore alla soglia della procedura aperta; </text:span></text:p>
        <text:p text:style-name="P80"><text:span text:style-name="T12">- andrà assicurato il confronto concorrenziale, definendo in modo chiaro ed adeguato i requisiti di partecipazione alla gare, anche ufficiose, e di valutazione delle offerte; </text:span></text:p>
        <text:p text:style-name="P80"><text:span text:style-name="T12">- andrà verificata la congruità dei prezzi di acquisto e/o di cessione di beni e servizi acquisiti e/o effettuati dal Consorzio; </text:span></text:p>
        <text:p text:style-name="P80"><text:span text:style-name="T12">- per le attività strettamente legate all’Organismo di certificazione è prevista la redazione del documento dell’Analisi dei rischi di perdita di imparzialità ed indipendenza.</text:span></text:p>
        <text:p text:style-name="P60"/>
        <text:p text:style-name="P59"><text:span text:style-name="T12"><text:s/></text:span><text:span text:style-name="T4">c) misure di tracciabilità delle </text:span><text:span text:style-name="T3">attività</text:span><text:span text:style-name="T12">:</text:span></text:p>
        <text:p text:style-name="P79"><text:span text:style-name="T12">- redazione della mappatura dei procedimenti amministrativi dell’ente più significativi ed idonei ad avere un impatto verso l’esterno e verso i Consorziati; </text:span></text:p>
        <text:p text:style-name="P79"><text:soft-page-break/><text:span text:style-name="T12">- avvio della digitalizzazione dell’attività del Consorzio in modo da assicurare la totale trasparenza e tracciabilità del suo operato ed avere la possibilità di offrire un accesso </text:span><text:span text:style-name="T18">on line</text:span><text:span text:style-name="T12"> ai servizi dell’ente; </text:span></text:p>
        <text:p text:style-name="P79"><text:span text:style-name="T12">- avvio del rilevamento dei tempi medi dei pagamenti; </text:span></text:p>
        <text:p text:style-name="P79"><text:span text:style-name="T12">- avvio del rilevamento dei tempi medi di conclusione dei procedimenti;</text:span></text:p>
        <text:p text:style-name="P79"><text:span text:style-name="T12">- vigilanza sull’esecuzione dei contratti di appalto di lavori, beni e servizi, ivi compresi i contratti d’opera professionale, con applicazione, se del caso, delle penali, delle clausole risolutive e con la proposizione dell’azione per l’inadempimento e/o di danno; </text:span></text:p>
        <text:p text:style-name="P79"><text:span text:style-name="T12">- predisposizione dei registri per l’utilizzo dei beni del Consorzio.</text:span></text:p>
        <text:p text:style-name="P63"/>
        <text:p text:style-name="P59"><text:span text:style-name="T4">d) misure di formazione: </text:span></text:p>
        <text:p text:style-name="P59"><text:span text:style-name="T12">Al fine di garantire una generale diffusione della cultura della legalità e dell’integrità, il Consorzio avvierà specifiche attività formative rivolte al personale dipendente ed ai collaboratori esterni in materia di anticorruzione, trasparenza, integrità e legalità. </text:span></text:p>
        <text:p text:style-name="P59"><text:span text:style-name="T12">In sede di prima attuazione, gli interventi formativi saranno volti al conseguimento da parte dei dipendenti della piena conoscenza dei contenuti, delle finalità e degli adempimenti relativi all’attuazione della normativa vigente in materia. </text:span></text:p>
        <text:p text:style-name="P59"><text:span text:style-name="T12">Nel corso del triennio 2016/2018, il personale che presta la propria attività nelle aree a rischio sarà destinatario di percorsi mirati di formazione.</text:span></text:p>
        <text:p text:style-name="P36"><text:span text:style-name="T4">9. Informazioni oggetto di pubblicazione</text:span></text:p>
        <text:p text:style-name="P59"><text:span text:style-name="T12">Saranno oggetto di progressiva pubblicazione sul sito internet istituzionale, non appena elaborati e resi disponibili, i seguenti dati: </text:span></text:p>
        <text:p text:style-name="P60"/>
        <text:p text:style-name="P79"><text:span text:style-name="T3">1) piano Anticorruzione</text:span></text:p>
        <text:p text:style-name="P79"><text:span text:style-name="T3">2) dati generali: </text:span></text:p>
        <text:p text:style-name="P81"><text:span text:style-name="T12">a) assolvimento degli obblighi di pubblicazione di atti e provvedimenti amministrativi aventi effetto di pubblicità legale; </text:span></text:p>
        <text:p text:style-name="P81"><text:span text:style-name="T12">b) provvedimenti conclusivi del procedimento diversi dalle deliberazioni o dalle determinazioni; </text:span></text:p>
        <text:p text:style-name="P81"><text:span text:style-name="T12">c) indennità di funzione di coloro che rivestono incarichi di indirizzo politico amministrativo; </text:span></text:p>
        <text:p text:style-name="P81"><text:span text:style-name="T12">d) prospetto contenente le eventuali spese di rappresentanza sostenute. </text:span></text:p>
        <text:p text:style-name="P79"><text:span text:style-name="T3">3) dati informativi sull’organizzazione e sui procedimenti: </text:span></text:p>
        <text:p text:style-name="P81"><text:span text:style-name="T12">a) informazioni concernenti l’organizzazione (organigramma, articolazione degli uffici, attribuzioni e organizzazione di ciascun ufficio, nomi dei responsabili dei singoli uffici); </text:span></text:p>
        <text:p text:style-name="P81"><text:span text:style-name="T12">b) elenco delle caselle di posta elettronica istituzionali attive, con evidenziata la casella di posta elettronica certificata; </text:span></text:p>
        <text:p text:style-name="P81"><text:span text:style-name="T12">c) tipologie di procedimento svolte da ciascun ufficio, il termine per la conclusione di ciascun procedimento, se diverso da quello di legge, l’unità organizzativa responsabile dell’istruttoria, nonché il nome del responsabile dell’adozione del provvedimento finale; </text:span></text:p>
        <text:p text:style-name="P81"><text:span text:style-name="T12">d) elenco della documentazione richiesta per i singoli procedimenti, moduli e formulari validi, schemi di dichiarazioni sostitutive di certificazione e di atto di notorietà;</text:span></text:p>
        <text:p text:style-name="P79"><text:soft-page-break/><text:span text:style-name="T3">4) dati informativi relativi al personale: </text:span></text:p>
        <text:p text:style-name="P82"><text:span text:style-name="T12">a) curricula dei Dirigenti e dei Responsabili di settori/servizi; </text:span></text:p>
        <text:p text:style-name="P81"><text:span text:style-name="T12">b) retribuzione, curriculum, indirizzi di posta elettronica, numeri telefonici ad uso professionale dei Dirigenti;</text:span></text:p>
        <text:p text:style-name="P79"><text:span text:style-name="T3">5) dati relativi a incarichi e consulenze: </text:span></text:p>
        <text:p text:style-name="P81"><text:span text:style-name="T12">a) dati relativi a incarichi retribuiti e non, conferiti o autorizzati dal Consorzio a soggetti esterni;</text:span></text:p>
        <text:p text:style-name="P81"><text:span text:style-name="T12">b) incarichi di lavoro autonomo retribuiti e non, comandi ed altri incarichi comunque affidati, a qualsiasi titolo, dal Consorzio a soggetti esterni. </text:span></text:p>
        <text:p text:style-name="P79"><text:span text:style-name="T3">6) dati su sovvenzioni, contributi, crediti, sussidi e benefici di natura economica.</text:span></text:p>
        <text:p text:style-name="P38"/>
        <text:p text:style-name="P36"><text:span text:style-name="T4">10. Incarichi incompatibili, cumulo di impieghi e attività di vigilanza</text:span></text:p>
        <text:p text:style-name="P36"><text:span text:style-name="T12">I dipendenti del Consorzio non possono assumere incarichi non compresi nei compiti e doveri d’ufficio che non siano espressamente autorizzati o che non siano espressamente previsti o disciplinati da leggi o altre fonti normative. </text:span></text:p>
        <text:p text:style-name="P59"><text:span text:style-name="T12">Nel provvedimento di conferimento o di autorizzazione dell’incarico dovrà comunque darsi atto che il suo svolgimento non comporta alcuna incompatibilità o conflitto, anche potenziale, con gli interessi del Consorzio, né condizioni che pregiudichino l’esercizio imparziale delle funzioni attribuite al dipendente. </text:span></text:p>
        <text:p text:style-name="P60"/>
        <text:p text:style-name="P59"><text:span text:style-name="T12">In sede di prima applicazione del presente piano, entro 30 giorni dalla sua approvazione, i dipendenti che svolgono incarichi precedentemente conferiti o autorizzati devono darne comunicazione al Responsabile anticorruzione, che provvederà alla verifica delle possibili incompatibilità al sensi delle pendenti disposizioni.</text:span></text:p>
        <text:p text:style-name="P60"/>
        <text:p text:style-name="P59"><text:span text:style-name="T12">Il Responsabile anticorruzione cura altresì il rispetto delle disposizioni del D.Lgs. n.39/2013 in tema di inconferibilità ed incompatibilità degli incarichi con riguardo ad amministratori e dirigenti. </text:span></text:p>
        <text:p text:style-name="P59"><text:span text:style-name="T12">A tale fine il Responsabile anticorruzione contesta all’interessato l’esistenza o l’insorgere delle situazioni di inconferibilità o incompatibilità di cui al decreto citato. </text:span></text:p>
        <text:p text:style-name="P59"><text:span text:style-name="T12">All’atto del conferimento dell’incarico l’interessato presenta una dichiarazione sulla insussistenza di una delle cause di inconferibilità di cui al decreto citato. </text:span></text:p>
        <text:p text:style-name="P59"><text:span text:style-name="T12">Nel corso dell’incarico l’interessato presenta annualmente una dichiarazione sulla insussistenza di una delle cause di incompatibilità. </text:span></text:p>
        <text:p text:style-name="P59"><text:span text:style-name="T12">Le dichiarazioni suddette sono pubblicate nel sito web del Consorzio. La dichiarazione è condizione per l’acquisizione dell’efficacia dell’incarico.</text:span></text:p>
        <text:p text:style-name="P60"/>
        <text:p text:style-name="P60"/>
        <text:p text:style-name="P36"><text:span text:style-name="T4">11. Tutela del dipendente che segnala illeciti</text:span></text:p>
        <text:p text:style-name="P59"><text:span text:style-name="T12">ll dipendente che denuncia all’Autorità Giudiziaria o alla Corte dei Conti, all'Autorità nazionale anticorruzione (ANAC), ovvero riferisce al proprio superiore gerarchico condotte illecite di cui sia venuto a conoscenza in ragione dei proprio rapporto di lavoro, non può essere sanzionato, licenziato o sottoposto ad una misura discriminatoria, diretta o indiretta, avente effetti sulle condizioni di lavoro per motivi collegati direttamente o indirettamente alla denuncia, a meno che il fatto non comporti responsabilità a titolo di calunnia o diffamazione. Nell’ambito del procedimento disciplinare eventualmente avviato a seguito della segnalazione, l’identità del segnalante può essere rivelata solo ove la sua conoscenza sia assolutamente indispensabile per la difesa dell’incolpato. </text:span></text:p>
        <text:p text:style-name="P59"><text:span text:style-name="T12">La denuncia è sottratta all’accesso previsto dagli artt. 22 e seguenti della L. n. 241/1990. </text:span></text:p>
        <text:p text:style-name="P45"><text:soft-page-break/></text:p>
        <text:p text:style-name="P36"><text:span text:style-name="T4">12. Sanzioni</text:span></text:p>
        <text:p text:style-name="P36"><text:span text:style-name="T12">Fatte salve le sanzioni previste per la corruzione dal Codice penale e dal Codice civile, a fronte delle prerogative attribuite sono previste corrispondenti responsabilità per il Responsabile anticorruzione. </text:span></text:p>
        <text:p text:style-name="P36"><text:span text:style-name="T12">In particolare, la mancata predisposizione del PTPC e la mancata adozione delle procedure per la formazione dei dipendenti, costituiscono elementi di valutazione della responsabilità dirigenziale. </text:span></text:p>
        <text:p text:style-name="P36"><text:span text:style-name="T12">In caso di commissione, all’interno dell’amministrazione, di un reato di corruzione accertato con sentenza passata in giudicato, il Responsabile anticorruzione risponde per responsabilità dirigenziale, sul piano disciplinare, oltre che per il danno erariale e all’immagine del Consorzio, a meno che provi di avere predisposto, prima della commissione del fatto, il piano triennale di prevenzione della corruzione e di aver vigilato sul funzionamento e sull’osservanza dello stesso; </text:span></text:p>
        <text:p text:style-name="P36"><text:span text:style-name="T12">Ripetute violazioni delle misure di prevenzione previste dal piano determinano responsabilità dirigenziale, oltreché disciplinare per omesso controllo.</text:span></text:p>
        <text:p text:style-name="P36"><text:span text:style-name="T12">Specifiche corrispondenti responsabilità sono previste a carico del Responsabile della trasparenza e dei Dirigenti con riferimento agli obblighi posti dalla normativa in materia di trasparenza. </text:span></text:p>
        <text:p text:style-name="P36"><text:span text:style-name="T12">Le misure di prevenzione e contrasto alla corruzione previste nel presente PTPC devono essere osservate da tutti i dipendenti. </text:span></text:p>
        <text:p text:style-name="P36"><text:span text:style-name="T12">La violazione, da parte dei dipendenti del Consorzio, anche con qualifica dirigenziale, delle misure di prevenzione previste dal Piano e delle regole di comportamento dal codice di condotta allo stesso allegato, costituisce inadempimento ai loro doveri e dà luogo a responsabilità disciplinare secondo quanto previsto dalla vigente contrattazione collettiva nazionale per i dipendenti da aziende esercenti attività nel settore “Commercio”, nel rispetto dei termini e delle procedure ivi disciplinate.</text:span></text:p>
        <text:p text:style-name="P58"><text:span text:style-name="T4">Sezione II</text:span></text:p>
        <text:p text:style-name="P37"><text:span text:style-name="T4">Codice di comportamento</text:span></text:p>
        <text:p text:style-name="P51"><text:span text:style-name="T4">Sommario <text:line-break/></text:span><text:span text:style-name="T13">Art. 1 Disposizioni di carattere generale <text:line-break/>Art. 2 Ambito di applicazione <text:line-break/>Art. 3 Principi generali <text:line-break/>Art. 4 Regali, compensi e altre utilità <text:line-break/>Art. 5 Partecipazione ad associazioni e organizzazioni <text:line-break/>Art. 6 Comunicazione degli interessi finanziari e conflitti d’interesse <text:line-break/>Art. 7 Obbligo di astensione <text:line-break/>Art. 8 Prevenzione della corruzione <text:line-break/>Art. 9 Trasparenza e tracciabilità <text:line-break/>Art. 10 Comportamento nei rapporti privati <text:line-break/>Art. 11 Comportamento in servizio <text:line-break/>Art. 12 Rapporti con il pubblico <text:line-break/>Art. 13 Disposizioni particolari per i dirigenti <text:line-break/>Art. 14 Contratti ed altri atti negoziali <text:line-break/>Art. 15 Vigilanza, monitoraggio e attività formative <text:line-break/>Art. 16 Responsabilità conseguente alla violazione dei doveri del codice <text:line-break/>Art. 17 Disposizioni finali</text:span></text:p>
        <text:p text:style-name="P37"><text:span text:style-name="T9">*** <text:s text:c="2"/>*** <text:s text:c="2"/>***</text:span></text:p>
        <text:p text:style-name="P36"><text:span text:style-name="T4">Art. 1. Disposizioni di carattere generale </text:span></text:p>
        <text:p text:style-name="P36"><text:span text:style-name="T13">Il presente codice di comportamento, di seguito denominato “Codice”, definisce, ai sensi del vigente Contratto Collettivo Nazionale di Lavoro per i dipendenti da aziende esercenti attività nel settore “Commercio”, i comportamenti che il lavoratore è tenuto ad osservare, anche al fine di assicurare la qualità dei servizi, la prevenzione dei fenomeni di corruzione, il rispetto dei doveri costituzionali di diligenza, lealtà, imparzialità e servizio esclusivo alla cura dell’interesse pubblico.</text:span></text:p>
        <text:p text:style-name="P36"><text:span text:style-name="T13"><text:s/></text:span></text:p>
        <text:p text:style-name="P36"><text:span text:style-name="T4">Art. 2 Ambito di applicazione </text:span></text:p>
        <text:p text:style-name="P36"><text:span text:style-name="T13">Il Codice si applica a tutto il personale, anche con qualifica dirigenziale del Consorzio di Ricerca Filiera Carni, con rapporto di lavoro subordinato a tempo indeterminato e determinato, a tempo pieno ed a tempo parziale. </text:span></text:p>
        <text:p text:style-name="P36"><text:span text:style-name="T13">Gli obblighi di condotta previsti dal Codice sono estesi, in quanto compatibili, a tutti i collaboratori o consulenti (con qualsiasi tipologia di contratto o incarico ed a qualsiasi titolo), ai titolari di incarichi negli uffici di diretta collaborazione degli Organi consortili, nonché ai collaboratori a qualsiasi titolo di imprese fornitrici di beni o servizi e che realizzano opere in favore del Consorzio. A tale fine, negli atti di incarico o nei contratti di acquisizione delle collaborazioni, delle consulenze e dei servizi, il Consorzio inserisce apposite disposizioni o clausole di decadenza del rapporto o di risoluzione del contratto in caso di violazione degli obblighi derivanti dal Codice. </text:span></text:p>
        <text:p text:style-name="P36"><text:span text:style-name="T13"><text:line-break/></text:span><text:span text:style-name="T4">Art. 3 Principi generali </text:span></text:p>
        <text:p text:style-name="P36"><text:span text:style-name="T13">Il dipendente osserva la Costituzione, prestando servizio con disciplina ed onore e conformando la propria condotta ai principi di buon andamento </text:span><text:span text:style-name="T20">e </text:span><text:span text:style-name="T13">imparzialità dell’azione amministrativa. </text:span></text:p>
        <text:p text:style-name="P36"><text:span text:style-name="T13">Il dipendente svolge i propri compiti nel rispetto della legge, perseguendo l’interesse pubblico senza abusare della posizione o dei poteri di cui è titolare. </text:span></text:p>
        <text:p text:style-name="P36"><text:span text:style-name="T13">Il dipendente rispetta i principi di integrità, correttezza, buona fede, proporzionalità, obiettività, equità e ragionevolezza e agisce in posizione di indipendenza e imparzialità, astenendosi in caso di conflitto di interessi. </text:span></text:p>
        <text:p text:style-name="P36"><text:span text:style-name="T13">Il dipendente non usa a finì privati le informazioni di cui dispone per ragioni d’ufficio, né divulga a terzi informazioni o documenti dell’ente ed evita situazioni e comportamenti che possano ostacolare il corretto adempimento dei compiti istituzionali o nuocere agli interessi o all’immagine del Consorzio. </text:span></text:p>
        <text:p text:style-name="P36"><text:span text:style-name="T13">Prerogative e</text:span><text:span text:style-name="T20"> </text:span><text:span text:style-name="T13">poteri pubblici sono esercitati unicamente per le finalità di interesse generale per le quali sono stati conferiti. </text:span></text:p>
        <text:p text:style-name="P36"><text:span text:style-name="T13">Il dipendente esercita i propri compiti orientando l’azione amministrativa alla massima economicità, efficienza ed efficacia. La gestione di risorse pubbliche ai fini dello svolgimento delle attività amministrative deve seguire una logica di contenimento dei costi, che non pregiudichi la qualità dei risultati. </text:span></text:p>
        <text:p text:style-name="P36"><text:span text:style-name="T13">Nei rapporti con i destinatari dell’azione amministrativa, il dipendente assicura la piena parità di trattamento in qualsiasi condizione, astenendosi, altresì, da azioni arbitrarie che abbiano effetti negativi sui destinatari dell’azione amministrativa o che comportino discriminazioni basate su sesso, nazionalità, origine etnica, caratteristiche genetiche, lingua, religione o credo, opinioni personali o politiche, appartenenza a una minoranza nazionale, disabilità, condizioni sociali o di salute, età e orientamento sessuale o su altri diversi fattori. Il dipendente si attiene a corrette modalità di svolgimento dell’attività amministrativa di sua competenza, respingendo in particolare ogni indebita pressione, ancorché esercitata dai suoi superiori. </text:span></text:p>
        <text:p text:style-name="P36"><text:span text:style-name="T13">Il dipendente dimostra la massima disponibilità e collaborazione nei rapporti con le altre pubbliche amministrazioni, assicurando lo scambio e la trasmissione delle informazioni e dei dati in qualsiasi forma anche telematica, nel rispetto della normativa vigente. </text:span></text:p>
        <text:p text:style-name="P36"><text:span text:style-name="T13"><text:line-break/></text:span><text:span text:style-name="T4">Art. 4 Regali, compensi e altre utilità </text:span></text:p>
        <text:p text:style-name="P36"><text:span text:style-name="T13">Il dipendente non chiede, né sollecita, per sé o per altri, regali o altre utilità, anche di modico valore, a titolo di corrispettivo per compiere o per aver compiuto un atto del proprio ufficio, o da soggetti che possano trarre benefici da decisioni o attività inerenti all’ufficio e da soggetti nei cui confronti lo stesso dipendente è, o sta per, essere chiamato a svolgere o ad esercitare attività o potestà proprie dell’ufficio ricoperto. </text:span></text:p>
        <text:p text:style-name="P36"><text:span text:style-name="T13">Il dipendente non accetta, per sé o per altri, regali o altre utilità, salvo quelli d’uso di modico valore - secondo il limite massimo (che in ogni caso non può superare la somma complessiva di euro 150,00 all’anno) previsto dalla Delibera n.75/2013 del Presidente dell’Autorità Nazionale Anticorruzione - effettuati, occasionalmente, nell’ambito delle normali relazioni di cortesia. Per normali relazioni di cortesia si intende un riconoscimento del valore etico e morale della persona che esula dalla prestazione effettuata. Tale riconoscimento può essere accettato, nel limite massimo del valore su indicato, sotto forma di regali o altre utilità che siano di tipo esclusivamente materiale. </text:span></text:p>
        <text:p text:style-name="P36"><text:span text:style-name="T13">Il dipendente non accetta, per sé o per altri, da un proprio subordinato, direttamente o indirettamente, regali o altre utilità, salvo quelli d’uso dl modico valore, secondo il richiamato limite massimo di euro 150,00 all’anno. Il dipendente non offre, direttamente o indirettamente, regali o altre utilità ad un proprio sovraordinato, salvo quelli d’uso di modico valore e nel predetto limite. </text:span></text:p>
        <text:p text:style-name="P36"><text:span text:style-name="T13">Al fine di non incorrere in responsabilità disciplinare, il dipendente, a cui pervenga un regalo o altra utilità vietati sulla base delle disposizioni sopra citate, ha il dovere di attivarsi al fine di metterli a disposizione del Consorzio per la restituzione o per la devoluzione a scopi istituzionali. </text:span></text:p>
        <text:p text:style-name="P36"><text:soft-page-break/><text:span text:style-name="T13">Il dipendente non accetta incarichi di collaborazione o di consulenza, comunque denominati ed anche con carattere di gratuità, da soggetti privati, ivi compresi società od enti privi di scopo di lucro, che abbiano, o abbiano avuto nel biennio precedente, un interesse economico significativo in decisioni o attività inerenti il Settore/il Servizio di appartenenza. </text:span></text:p>
        <text:p text:style-name="P36"><text:span text:style-name="T13">Al fine di preservare Il prestigio e l’imparzialità dell’amministrazione, il responsabile dell’ufficio vigila sulla corretta applicazione del presente articolo.</text:span></text:p>
        <text:p text:style-name="P38"/>
        <text:p text:style-name="P38"/>
        <text:p text:style-name="P36"><text:span text:style-name="T4">Art. 5 Partecipazione associazioni e organizzazioni </text:span></text:p>
        <text:p text:style-name="P36"><text:span text:style-name="T13">Nel rispetto del diritto di associazione costituzionalmente garantito, il dipendente comunica tempestivamente (di norma entro giorni quindici dall’adesione) al Responsabile anticorruzione, la propria adesione ad associazioni od organizzazioni i cui ambiti di interessi siano coinvolti o possano interferire con lo svolgimento dell’attività dell’ufficio. </text:span></text:p>
        <text:p text:style-name="P36"><text:span text:style-name="T13">L’adesione ai partiti politici o a sindacati è espressamente esclusa da ogni obbligo di comunicazione.</text:span></text:p>
        <text:p text:style-name="P36"><text:span text:style-name="T13">Il pubblico dipendente non costringe altri dipendenti ad aderire ad associazioni od organizzazioni, né pone in essere forme di sollecitazione o esercita pressioni a tal fine, promettendo o prospettando vantaggi o svantaggi di carriera. </text:span></text:p>
        <text:p text:style-name="P36"><text:span text:style-name="T13"><text:line-break/></text:span><text:span text:style-name="T4">Art. 6 Comunicazione degli interessi finanziari e conflitti d’interesse </text:span></text:p>
        <text:p text:style-name="P59"><text:span text:style-name="T13">Fermi restando gli obblighi di trasparenza previsti da leggi o regolamenti, il dipendente, all’atto dell’assegnazione dell’incarico lavorativo, informa per iscritto il Responsabile anticorruzione di tutti i rapporti, anche per interposta persona, di collaborazione o consulenza, comunque denominati, con soggetti privati, ivi compresi società od enti senza scopo di lucro, in qualunque modo retribuiti, o a titolo gratuito, che lo stesso abbia o abbia avuto negli ultimi tre anni, precisando: </text:span></text:p>
        <text:p text:style-name="P83"><text:span text:style-name="T13">a) se in prima persona, o suoi parenti, gli affini entro il secondo grado, il coniuge o i conviventi, abbiano ancora rapporti finanziari con il soggetto con cui ha avuto i predetti rapporti di collaborazione; </text:span></text:p>
        <text:p text:style-name="P83"><text:span text:style-name="T13">b) se tali rapporti siano intercorsi o intercorrano con soggetti che abbiano interessi in attività o decisioni inerenti al Settore/Servizio, limitatamente alle pratiche a lui affidate. <text:line-break/></text:span></text:p>
        <text:p text:style-name="P36"><text:span text:style-name="T13">Il dipendente si astiene dal prendere decisioni o svolgere attività inerenti alle sue mansioni in situazioni di conflitto di interessi, anche potenziale, in cui siano coinvolti interessi personali, del coniuge, di conviventi, di parenti, di affini entro il secondo grado. Il conflitto può riguardare interessi di qualsiasi natura, anche non patrimoniali, come quelli derivanti dall’intento di voler assecondare pressioni politiche, sindacali o dei superiori gerarchici. Si considerano potenziali quei conflitti nei quali gli interessi finanziari, o meno, di un dipendente potrebbero confliggere o interferire con l’interesse pubblico connesso alle attività e funzioni allo stesso assegnate.</text:span></text:p>
        <text:p text:style-name="P36"><text:span text:style-name="T13"><text:line-break/></text:span><text:span text:style-name="T4">Art.</text:span><text:span text:style-name="T13"> </text:span><text:span text:style-name="T4">7 Obbligo di astensione </text:span></text:p>
        <text:p text:style-name="P59"><text:span text:style-name="T13">Il dipendente si astiene dal partecipare all’adozione di decisioni o ad attività che possano coinvolgere - oltre che interessi propri e di suoi parenti, affini entro il secondo grado, del coniuge o di conviventi - anche interessi di: </text:span></text:p>
        <text:p text:style-name="P79"><text:span text:style-name="T13">1) persone con cui abbia rapporti di frequentazione abituale; </text:span></text:p>
        <text:p text:style-name="P79"><text:span text:style-name="T13">2) soggetti ed organizzazioni con cui egli o il coniuge abbia causa pendente o grave inimicizia o significativi rapporti di credito o debito; </text:span></text:p>
        <text:p text:style-name="P79"><text:span text:style-name="T13">3) soggetti od organizzazioni di cui sia tutore, curatore, procuratore o agente; </text:span></text:p>
        <text:p text:style-name="P79"><text:span text:style-name="T13">4) enti, associazioni anche non riconosciute, comitati, società o stabilimenti di cui sia amministratore, o gerente, dirigente, o nelle quali ricopra cariche sociali e/o di rappresentanza. </text:span></text:p>
        <text:p text:style-name="P79"><text:span text:style-name="T13">Il dipendente si astiene in ogni altro caso in cui esistano gravi ragioni di opportunità e convenienza. <text:line-break/></text:span></text:p>
        <text:p text:style-name="P36"><text:span text:style-name="T13">Il dipendente deve preventivamente comunicare la propria situazione al responsabile del Settore/Servizio di appartenenza, il quale, valutata la situazione nel termine di 20 gg., deve rispondere per iscritto al dipendente, sollevandolo dall’incarico e affidando il medesimo, previo esperimento delle prescritte procedure, ad altri o, in assenza di idonee professionalità, avocandolo a sé.</text:span></text:p>
        <text:p text:style-name="P36"><text:span text:style-name="T13">Ove il Responsabile del Settore/Servizio di appartenenza del dipendente, a fronte della comunicazione ricevuta, ritenga che non sussistano situazioni di conflitto di interesse che integrano il presupposto per l’applicazione dell’obbligo di astensione di cui al presente articolo, motiva le ragioni che consentono allo stesso dipendente di espletare comunque l’incarico e rende note le stesse al dipendente con apposita comunicazione, avendo cura di informare altresì l’Ufficio competente per i procedimenti disciplinari e il Responsabile anticorruzione degli esiti della valutazione svolta. </text:span></text:p>
        <text:p text:style-name="P36"><text:span text:style-name="T13">L’astensione del dipendente è obbligatoria fino ad eventuale diversa determinazione del <text:line-break/>responsabile del Settore/Servizio di appartenenza. </text:span></text:p>
        <text:p text:style-name="P36"><text:span text:style-name="T13">Il dipendente che venga a conoscenza, per ragioni di servizio, di circostanze che possano dar luogo a situazioni di conflitto di interessi, anche potenziale, tali da determinare, in capo ad altro dipendente, un obbligo di astensione, è tenuto ad informare tempestivamente il responsabile della struttura di appartenenza del dipendente, al fine di consentire allo stesso la valutazione di cui ai commi precedenti. </text:span></text:p>
        <text:p text:style-name="P36"><text:soft-page-break/><text:span text:style-name="T13">Nel caso in cui il conflitto riguardi il dirigente, spetta al Responsabile anticorruzione valutare le iniziative da assumere. </text:span></text:p>
        <text:p text:style-name="P36"><text:span text:style-name="T13"><text:line-break/></text:span><text:span text:style-name="T4">Art. 8 Prevenzione della corruzione </text:span></text:p>
        <text:p text:style-name="P36"><text:span text:style-name="T13">Il dipendente rispetta le misure necessarie alla prevenzione degli illeciti nel Consorzio. In particolare, il dipendente rispetta le prescrizioni contenute nel PTPC, presta la sua collaborazione al Responsabile anticorruzione e, fermo restando l’obbligo di denuncia all’Autorità Giudiziaria, segnala al Presidente e al Responsabile anticorruzione, eventuali situazioni di illecito nell’amministrazione di cui sia a conoscenza, oppure informa direttamente il Responsabile della prevenzione della corruzione. </text:span></text:p>
        <text:p text:style-name="P36"><text:span text:style-name="T13">Il destinatario delle segnalazioni adotta ogni cautela di legge affinché sia tutelato l’anonimato del segnalante e non sia indebitamente rilevata la sua identità. Nell’ambito del procedimento disciplinare, l’identità del segnalante non può essere rivelata senza il suo consenso, sempre che la contestazione dell’addebito disciplinare sia fondata su accertamenti distinti e ulteriori rispetto alla segnalazione. Qualora la contestazione sia fondata, in tutto o in parte, sulla segnalazione, l’identità può essere rivelata ove la sua conoscenza sia assolutamente indispensabile per la difesa dell’incolpato; tale ultima circostanza può emergere solo a seguito della audizione dell’incolpato ovvero dalle memorie difensive che lo stesso produce nel procedimento. La denuncia è sottratta all’accesso previsto dagli artt. 22 e seguenti della legge n. 241/1990, e successive modificazioni e integrazioni. </text:span></text:p>
        <text:p text:style-name="P36"><text:span text:style-name="T13"><text:line-break/></text:span><text:span text:style-name="T4">Art. 9 Trasparenza e tracciabilità </text:span></text:p>
        <text:p text:style-name="P36"><text:span text:style-name="T13">Il dipendente assicura l’adempimento degli obblighi di trasparenza previsti in capo alle pubbliche amministrazioni secondo le disposizioni normative vigenti ed il “Programma triennale per la trasparenza e l’integrità”, prestando la massima collaborazione, secondo le proprie competenze e funzioni, nell’elaborazione, nel reperimento e nella trasmissione dei dati sottoposti all’obbligo di pubblicazione sul sito internet istituzionale del Consorzio nella sezione “Amministrazione trasparente”. </text:span></text:p>
        <text:p text:style-name="P38"/>
        <text:p text:style-name="P36"><text:span text:style-name="T4">Art. 10 Comportamento nei rapporti privati </text:span></text:p>
        <text:p text:style-name="P36"><text:span text:style-name="T13">Nei rapporti privati, comprese le relazioni extra-lavorative con pubblici ufficiali nell’esercizio delle loro funzioni, il dipendente non sfrutta, né menziona la posizione che ricopre nel Consorzio per ottenere utilità che non gli spettino e non assume nessun altro comportamento che possa nuocere all’immagine dell’Ente. </text:span></text:p>
        <text:p text:style-name="P36"><text:span text:style-name="T13">Il dipendente non assume impegni né fa promesse personali che possano condizionare l’adempimento dei doveri d’ufficio. </text:span></text:p>
        <text:p text:style-name="P46"/>
        <text:p text:style-name="P36"><text:span text:style-name="T4">Art.11</text:span><text:span text:style-name="T13"> </text:span><text:span text:style-name="T4">Comportamento in servizio </text:span></text:p>
        <text:p text:style-name="P36"><text:span text:style-name="T13">Fermo restando il rispetto dei termini del procedimento amministrativo, il dipendente, salvo giustificato motivo, non ritarda né adotta comportamenti tali da far ricadere su altri dipendenti il compimento di attività o l’adozione di decisioni di propria spettanza. </text:span></text:p>
        <text:p text:style-name="P36"><text:span text:style-name="T13">Il dipendente contribuisce ad assicurare l’esistenza di un ambiente di lavoro in cui venga rispettata la dignità della persona evitando atti e comportamenti indesiderati, prevaricatori o persecutori e molestie, anche di carattere sessuale, tali da provocare disagio o malessere psicofisico. </text:span></text:p>
        <text:p text:style-name="P36"><text:span text:style-name="T13">Il dipendente utilizza i permessi di astensione dal lavoro, comunque denominati, nel rispetto delle condizioni previste dalla legge, dai regolamenti e dai contratti collettivi. Durante l’assenza dal servizio per infermità o infortunio il dipendente non svolge attività che ritardino il recupero psico-fisico. </text:span></text:p>
        <text:p text:style-name="P36"><text:span text:style-name="T13">Il dipendente comunica con sollecitudine ogni mutamento di residenza o domicilio e l’insorgere di una malattia causante assenza. </text:span></text:p>
        <text:p text:style-name="P36"><text:span text:style-name="T13">Il dipendente è tenuto a ritirare la corrispondenza proveniente dal datore di lavoro e a presentarsi alle visite mediche richieste dal datore di lavoro. </text:span></text:p>
        <text:p text:style-name="P36"><text:span text:style-name="T13">Il dipendente non utilizza a fini privati materiale o attrezzature di cui dispone per ragioni di ufficio e non utilizza i servizi telematici e le linee telefoniche dell’ufficio per esigenze personali. Il dipendente utilizza i mezzi dl trasporto del Consorzio a sua disposizione soltanto per lo svolgimento dei compiti d’ufficio, astenendosi dal trasportare terzi, se non per motivi d’ufficio. </text:span></text:p>
        <text:p text:style-name="P36"><text:span text:style-name="T13">Nella redazione dei testi scritti e in tutte le altre comunicazioni, il dipendente usa un linguaggio semplice e comprensibile; evita l’utilizzo di abbreviazioni o acronimi quando il significato non risulti chiaramente da altri elementi della comunicazione; esplicita il contenuto delle norme che motivano la decisione o che disciplinano gli adempimenti che formano oggetto della comunicazione stessa. </text:span></text:p>
        <text:p text:style-name="P36"><text:span text:style-name="T13">Al dipendente non è consentito durante l’orario di lavoro nei rapporti con il pubblico l’uso di un linguaggio irrispettoso e/o comunque polemico, anche tramite email. </text:span></text:p>
        <text:p text:style-name="P36"><text:span text:style-name="T13">Il dipendente, alla conclusione dell’orario dl lavoro prima di lasciare gli edifici, è tenuto a verificare lo spegnimento di PC, monitor, stampanti e qualunque altra apparecchiatura elettrica nelle proprie disponibilità. </text:span></text:p>
        <text:p text:style-name="P36"><text:span text:style-name="T13">È fatto obbligo ai responsabili del Settore/Servizio di rilevare e tenere conto, anche ai fini della valutazione del personale, delle eventuali disfunzioni, degli inadempimenti e/o dei ritardi nell’espletamento delle attività di competenza della strutture medesime, dovute alla negligenza dei dipendenti, di controllare che l’uso dei permessi di astensione avvenga effettivamente per le ragioni e nei limiti previsti dalla legge e dai contratti collettivi, di vigilare sulla corretta registrazione delle presenze da parte dei propri dipendenti segnalando al soggetto competente in materia di esercizio di funzioni disciplinari, per ciascuna delle ipotesi del presente comma, eventuali pratiche scorrette e comportamenti contrari agli obblighi sopra descritti. </text:span></text:p>
        <text:p text:style-name="P36"><text:span text:style-name="T13"><text:line-break/></text:span><text:span text:style-name="T4">Art. 12 Rapporti con il pubblico </text:span></text:p>
        <text:p text:style-name="P36"><text:span text:style-name="T13">Il dipendente in rapporto con il pubblico si fa riconoscere attraverso l’esposizione in modo visibile del badge o altro supporto identificativo messo a disposizione dal Consorzio. Opera con spirito dl servizio, correttezza, cortesia e disponibilità. Qualora non sia competente per posizione rivestita o per materia, indirizza l’interessato al funzionario o ufficio competente del Consorzio. </text:span></text:p>
        <text:p text:style-name="P36"><text:soft-page-break/><text:span text:style-name="T13">Il dipendente, fatte salve le norme sul segreto d’ufficio, fornisce le spiegazioni che gli siano richieste in ordine al comportamento proprio e di altri dipendenti dell’ufficio dei quali ha la responsabilità o il coordinamento. </text:span></text:p>
        <text:p text:style-name="P36"><text:span text:style-name="T13">Il dipendente rispetta gli appuntamenti con i consorziati e risponde senza ritardo ai loro reclami. </text:span></text:p>
        <text:p text:style-name="P36"><text:span text:style-name="T13">Nella corrispondenza con il pubblico, in qualsiasi forma essa avvenga (posta cartacea, posta elettronica, telefonica), nei casi in cui si tratti dl comunicazioni che non determinano l’attivazione di procedimenti amministrativi, il dipendente deve fornire entro 10 giorni una risposta precisa e puntuale rispetto all’informazione richiesta, anche indicando al richiedente il funzionario o l’ufficio competente qualora non sia egli stesso competente per posizione rivestita o per materia, e riportando tutti gli elementi idonei ai fini dell’identificazione del responsabile della comunicazione. </text:span></text:p>
        <text:p text:style-name="P36"><text:span text:style-name="T13">Salvo il diritto di esprimere valutazioni e diffondere informazioni a tutela dei diritti sindacali e dei cittadini, il dipendente si astiene da dichiarazioni pubbliche offensive dell’immagine del Consorzio e precisa, in ogni caso, che le dichiarazioni sono effettuate a titolo personale, quando ricorra tale circostanza. </text:span></text:p>
        <text:p text:style-name="P36"><text:span text:style-name="T13">Il dipendente che svolge la sua attività lavorativa a contatto con pubblico, cura il rispetto degIi standard di qualità e di quantità fissati dal Consorzio anche in apposite carte dei servizi. </text:span></text:p>
        <text:p text:style-name="P36"><text:span text:style-name="T13">Il dipendente non assume impegni né anticipa l’esito di decisioni o azioni proprie o altrui inerenti all’ufficio, al di fuori dei casi consentiti. Fornisce informazioni e notizie relative ad atti o ad operazioni amministrative solo nelle ipotesi previste dalle disposizioni di legge in materia di accesso. Rilascia copie ed estratti di atti o documenti secondo la sua competenza, con le modalità stabilite dalle norme in materie di accesso. </text:span></text:p>
        <text:p text:style-name="P36"><text:span text:style-name="T13">Il dipendente osserva il segreto d’ufficio e la normativa in materia di tutela e trattamento dei dati personali e, qualora sia richiesto oralmente di fornire informazioni, atti, documenti non accessibili tutelati dal segreto d’ufficio o dalle disposizioni in materia dl dati personali, informa il richiedente del motivi che ostano all’accoglimento della richiesta. Qualora non sia competente a provvedere in merito alla richiesta, la trasmette tempestivamente all’ufficio competente. </text:span></text:p>
        <text:p text:style-name="P36"><text:span text:style-name="T13"><text:line-break/></text:span><text:span text:style-name="T4">Art. 13 Disposizioni particolari per i dirigenti </text:span></text:p>
        <text:p text:style-name="P36"><text:span text:style-name="T13">Fermo restando l’applicazione delle altre disposizioni del Codice, si applicano le norme del presente articolo ai dirigenti ed ai soggetti che svolgono funzioni equiparate.</text:span></text:p>
        <text:p text:style-name="P36"><text:span text:style-name="T13">Il dirigente svolge con diligenza le funzioni ad esso spettanti in base all’atto di conferimento dell’incarico, persegue gli obiettivi assegnati e adotta un comportamento organizzativo adeguato per l’assolvimento dell’incarico, garantendo l’osservanza, tra gli altri, degli obblighi del contratto collettivo nazionale di lavoro. </text:span></text:p>
        <text:p text:style-name="P36"><text:span text:style-name="T13">Il dirigente si attiene a corrette modalità di svolgimento dell’attività amministrativa di sua competenza, respingendo, in particolare, ogni indebita pressione, ancorché esercitata dall’organo di indirizzo politico. </text:span></text:p>
        <text:p text:style-name="P36"><text:span text:style-name="T13">Il dirigente, prima di assumere le sue funzioni, comunica al Presidente dell’Ente le partecipazioni azionarie e gli altri interessi finanziari che possano porlo in conflitto di interessi con la funzione pubblica che svolge e dichiara se ha parenti e affini entro Il secondo grado, coniuge o convivente che esercitano attività politiche, professionali o economiche che li pongano in contatti frequenti con l’ufficio che dovrà dirigere o che siano coinvolti nelle decisioni e nelle attività inerenti all’ufficio. </text:span></text:p>
        <text:p text:style-name="P36"><text:span text:style-name="T13">Il dirigente assume atteggiamenti leali e trasparenti e adotta un comportamento esemplare e imparziale nel rapporti con i colleghi, i collaboratori e i destinatari dell’azione amministrativa. </text:span></text:p>
        <text:p text:style-name="P36"><text:span text:style-name="T13">Il dirigente cura, altresì, che le risorse assegnate al suo ufficio siano utilizzate per finalità esclusivamente istituzionali e, in nessun caso, per esigenze personali. </text:span></text:p>
        <text:p text:style-name="P36"><text:span text:style-name="T13">Il dirigente, compatibilmente con le risorse disponibili, cura il benessere organizzativo nella struttura a cui è preposto, favorendo l’instaurarsi di rapporti cordiali e rispettosi tra i collaboratori. Assume iniziative finalizzate alla circolazione delle informazioni, alla formazione e all’aggiornamento del personale, all’inclusione e alla valorizzazione delle differenze di genere, dl età e di condizioni personali. </text:span></text:p>
        <text:p text:style-name="P36"><text:span text:style-name="T13">Il dirigente assegna l’istruttoria delle pratiche sulla base di un’equa ripartizione del carico di lavoro, tenendo conto delle capacità, delle attitudini e della professionalità del personale a sua disposizione. Il dirigente affida gli incarichi aggiuntivi in base alla professionalità e, per quanto possibile, secondo criteri di rotazione. </text:span></text:p>
        <text:p text:style-name="P36"><text:span text:style-name="T13">Il dirigente svolge la valutazione del personale assegnato alla struttura cui è preposto con imparzialità e rispettando le Indicazioni ed i tempi prescritti. </text:span></text:p>
        <text:p text:style-name="P38"/>
        <text:p text:style-name="P38"/>
        <text:p text:style-name="P36"><text:span text:style-name="T4">Art. 14 Contratti ed altri atti negoziali </text:span></text:p>
        <text:p text:style-name="P36"><text:span text:style-name="T13">Nell’espletamento delle procedure di scelta del contraente, nella conclusione di accordi e negozi e nella stipulazione di contratti per conto dell’amministrazione, nonché nella fase di esecuzione degli stessi, il dipendente non ricorre a mediazione di terzi, né corrisponde o promette ad alcuno utilità a titolo di intermediazione, né per facilitare o aver facilitato la conclusione o l’esecuzione del contratto. Il presente comma non si applica ai casi in cui l’amministrazione abbia deciso di ricorrere all’attività di Intermediazione professionale. </text:span></text:p>
        <text:p text:style-name="P59"><text:span text:style-name="T13">Il dipendente non conclude, per conto del Consorzio, contratti di appalto, fornitura, servizio, finanziamento o assicurazione con imprese con le quali abbia stipulato contratti a titolo privato o ricevuto altre utilità, nel biennio precedente, ad eccezione dì quelli conclusi ai sensi dell’art. 1342 del codice civile. Nel caso in cui il Consorzio concluda contratti di appalto, fornitura, servizio, finanziamento o assicurazione, con imprese con le quali il dipendente abbia stipulato contratti a titolo privato o ricevuto altre utilità nel biennio precedente, questi si astiene dal partecipare all’adozione delle decisioni ed alle attività relative all’esecuzione del contratto, redigendo verbale scritto di tale astensione da conservare agli atti dell’ufficio. </text:span></text:p>
        <text:p text:style-name="P61"/>
        <text:p text:style-name="P61"/>
        <text:p text:style-name="P59"><text:soft-page-break/><text:span text:style-name="T4">Art.15 Vigilanza, monitoraggio e attività formative </text:span></text:p>
        <text:p text:style-name="P63"/>
        <text:p text:style-name="P36"><text:span text:style-name="T13">Il Responsabile anticorruzione verifica annualmente il livello di attuazione del Codice e, sulla base dei dati ricavati dall’attività di monitoraggio, formula eventuali interventi volti a correggere i fattori alla base delle condotte contrarie al Codice stesso. Il Responsabile anticorruzione cura, altresì, la diffusione della conoscenza del Codice di comportamento all’interno del Consorzio.</text:span></text:p>
        <text:p text:style-name="P36"><text:span text:style-name="T13">Il soggetto competente in materia di esercizio di funzioni disciplinari, nel rispetto delle disposizione contenute nei vigenti CC.CC.NN.LL., conforma le proprie attività alle previsioni contenute nel PTPC adottato dal Consorzio. </text:span></text:p>
        <text:p text:style-name="P38"/>
        <text:p text:style-name="P36"><text:span text:style-name="T4">Art. 16 Responsabilità conseguente alla violazione dei doveri del codice </text:span></text:p>
        <text:p text:style-name="P36"><text:span text:style-name="T13">Ferme restando le responsabilità penali e quelle specificamente dettate dai vigenti contratti collettivi nazionali per i dipendenti e per i dirigenti dei Consorzi, la violazione degli obblighi previsti dal presente Codice integra comportamenti contrari ai doveri d’ufficio ed è fonte di responsabilità disciplinare accertata all’esito del procedimento disciplinare, nel rispetto dei principi di colpevolezza, gradualità e proporzionalità delle sanzioni. </text:span></text:p>
        <text:p text:style-name="P36"><text:span text:style-name="T13">Ai fini della determinazione del tipo e dell’entità della sanzione disciplinare concretamente applicabile, la violazione è valutata in ogni singolo caso con riguardo alla gravità del comportamento e all’entità del pregiudizio, anche morale, derivatone al decoro o al prestigio del Consorzio. </text:span></text:p>
        <text:p text:style-name="P36"><text:span text:style-name="T13">Le sanzioni applicabili. incluse quelle espulsive. sono quelle previste dalla legge, dai regolamenti e dal contratti collettivi. </text:span></text:p>
        <text:p text:style-name="P46"/>
        <text:p text:style-name="P36"><text:span text:style-name="T4">Art. 17 Disposizioni finali </text:span></text:p>
        <text:p text:style-name="P36"><text:span text:style-name="T13">Il Codice sarà pubblicato sul sito internet istituzionale del Consorzio e verrà, altresì, trasmesso tramite e-mail, a tutti i dipendenti e ai titolari di contratti di consulenza o collaborazione a qualsiasi titolo, anche professionale, ai componenti degli organi consortili, nonché ai collaboratori a qualsiasi titolo, anche professionale, di imprese fornitrici dl servizi in favore del Consorzio. </text:span></text:p>
        <text:p text:style-name="P58"><text:span text:style-name="T4">Sezione III</text:span></text:p>
        <text:p text:style-name="P37"><text:span text:style-name="T4">Programma Triennale Trasparenza e Integrità</text:span></text:p>
        <text:p text:style-name="P38"/>
        <text:p text:style-name="P36"><text:span text:style-name="T4">Premessa e ambito di applicazione</text:span></text:p>
        <text:p text:style-name="P36"><text:span text:style-name="T13">Il D.Lgs. 14.03.2013, n.33, recante il riordino della disciplina riguardante gli obblighi di pubblicità, trasparenza e diffusione di informazioni da parte delle Pubbliche Amministrazioni, è stato emanato in attuazione della delega contenuta all’art.1, comma 35, della L. n.190/2012 (legge anticorruzione).</text:span></text:p>
        <text:p text:style-name="P36"><text:span text:style-name="T13">Il decreto in parola riorganizza la disciplina contenuta in svariati provvedimenti normativi succedutisi negli ultimi anni in tema di obblighi di pubblicità, trasparenza e diffusione di informazioni da parte delle pubbliche amministrazioni (come definite dall’art.1, comma 2, del D.Lgs. n.165/2001) e la coordina con le previsioni del “CAD” (Codice dell’amministrazione digitale) di cui al D.Lgs. n.82/2005 e s.m.i., il cui art.54 è rubricato “Contenuto dei siti delle pubbliche amministrazioni” e nel quale si fa oggi esplicito riferimento al D.Lgs. n.33/2013.</text:span></text:p>
        <text:p text:style-name="P36"><text:span text:style-name="T12">L’art.24-</text:span><text:span text:style-name="T18">bis</text:span><text:span text:style-name="T12">, del D.L. 24.06.2014, n.90, introdotto dalla legge di conversione 11.08.2014, n.114, ha esteso gli obblighi in materia di trasparenza anche agli “</text:span><text:span text:style-name="T18">enti di diritto pubblico non territoriali nazionali, regionali o locali, comunque denominati, istituiti, vigilati, finanziati dalla pubblica amministrazione che conferisce l'incarico, ovvero i cui amministratori siano da questa nominati</text:span><text:span text:style-name="T12">”</text:span></text:p>
        <text:p text:style-name="P36"><text:span text:style-name="T13">Tutti i compiti concernenti la materia della trasparenza sono assegnati da ciascuna amministrazione ad un Responsabile della trasparenza, in genere coincidente con il Responsabile della prevenzione della corruzione, le cui funzioni sono descritte dall’art.47 del decreto. In particolare, “</text:span><text:span text:style-name="T21">il Responsabile svolge stabilmente un'attività di controllo sull'adempimento da parte dell'amministrazione degli obblighi di pubblicazione previsti dalla normativa vigente, assicurando la completezza, la chiarezza e l'aggiornamento delle informazioni pubblicate, nonché segnalando all'organo di indirizzo politico, all'Organismo indipendente di valutazione (OIV), all'Autorità nazionale anticorruzione e, nei casi più gravi, all'ufficio di disciplina i casi di mancato o ritardato adempimento degli obblighi di pubblicazione</text:span><text:span text:style-name="T13">”. Inoltre il Responsabile provvede all'aggiornamento del Programma triennale per la trasparenza e l'integrità, al cui interno sono previste specifiche misure di monitoraggio sull'attuazione degli obblighi di trasparenza e ulteriori misure e iniziative di promozione della trasparenza in rapporto con il Piano anticorruzione.</text:span></text:p>
        <text:p text:style-name="P36"><text:span text:style-name="T13">Ai fine di garantire la piena accessibilità delle informazioni pubblicate, l’art. 9 del D.Lgs. n.33/2013 prevede la collocazione nella </text:span><text:span text:style-name="T21">home page</text:span><text:span text:style-name="T13"> dei siti istituzionali di una apposita Sezione denominata “Amministrazione trasparente”, al cui interno, in apposite sottosezioni, sono contenuti i dati, le informazioni e i documenti oggetto di pubblicazione secondo l’Allegato “A” del medesimo decreto, che individua i contenuti minimi dei dati e degli atti da pubblicare. In ciascuna sottosezione possono quindi essere inseriti altri contenuti ritenuti utili per garantire una maggiore trasparenza, mentre eventuale ulteriore materiale non riconducibile ad alcuna delle sottosezioni indicate dall’Allegato “A” andrà aggiunto come articolazione della voce “Altri contenuti”.</text:span></text:p>
        <text:p text:style-name="P36"><text:span text:style-name="T13">L’art.8 dello stesso decreto definisce la decorrenza e la durata dell’obbligo di pubblicazione, fissato in 5 anni a far data dal primo gennaio dell’anno successivo a quello da cui decorre l’obbligo e comunque fino a quando gli atti producono i loro effetti. Anche oltre questi termini i documenti, le informazioni ed i dati vanno conservati e resi disponibili in distinte sezioni Archivio del sito, appositamente segnalate e collocate in “Amministrazione trasparente”</text:span></text:p>
        <text:p text:style-name="P36"><text:span text:style-name="T13">L’obbligo di pubblicazione dovrà essere adempiuto tempestivamente, curando l’aggiornamento dei contenuti ed assicurandosi che lo stesso avvenga con le prescritte modalità. In particolare, secondo quanto previsto dall’art.7 del decreto i documenti, le informazioni e i dati oggetto di pubblicazione obbligatoria “</text:span><text:span text:style-name="T21">sono pubblicati in formato di tipo aperto ai sensi dell' articolo 68 del Codice dell'amministrazione digitale, di cui al decreto legislativo 7 marzo 2005, n. 82, e sono riutilizzabili ai sensi del decreto legislativo 24 gennaio 2006, n. 36, del decreto legislativo 7 marzo 2005, n. 82, e del decreto legislativo 30 giugno 2003, n.196, senza ulteriori restrizioni diverse dall'obbligo di citare la fonte e di rispettarne l'integrità</text:span><text:span text:style-name="T13">”. </text:span></text:p>
        <text:p text:style-name="P36"><text:span text:style-name="T13">A fronte dell’obbligo di pubblicazione di documenti, informazioni o dati, e per garantirne l’attuazione, è stato introdotto l’istituto dell'accesso civico, disciplinato dall'art.5 del decreto, che consente </text:span><text:span text:style-name="T4">“a chiunque”</text:span><text:span text:style-name="T13"> di richiedere all’amministrazione di adempiere all’obbligo eventualmente omesso. La richiesta di accesso civico non è sottoposta ad alcuna limitazione quanto alla legittimazione soggettiva del richiedente non deve essere motivata, è gratuita e va presentata al Responsabile della trasparenza individuato dall'amministrazione. Il medesimo art.5 disciplina le modalità ed i tempi di attuazione dell’accesso, nonché gli eventuali rimedi giudiziari in caso di inadempienza.</text:span></text:p>
        <text:p text:style-name="P36"><text:span text:style-name="T13">Nel sito istituzionale del Consorzio la Sezione “Amministrazione trasparente” viene organizzata conformemente a quanto previsto dall’art.1, commi da 15 a 33, della L.n.190/2012, al D.Lgs. n.33/2013 ed alla tabella allegata al medesimo decreto; ciò tuttavia, con gli opportuni adattamenti necessari per rendere coerenti gli obblighi di pubblicazione con la peculiare natura dell’Ente, le sue caratteristiche istituzionali e la natura privatistica dei rapporti di lavoro in essere con i dipendenti.</text:span></text:p>
        <text:p text:style-name="P38"/>
        <text:p text:style-name="P36"><text:span text:style-name="T4">Contenuti della sezione “Amministrazione trasparente”</text:span></text:p>
        <text:p text:style-name="P36"><text:span text:style-name="T13">In sede di prima elaborazione, nella sezione “Amministrazione trasparente” del sito internet istituzionale del Consorzio e nelle relative sottosezioni, saranno pubblicati i contenuti di cui al seguente elenco. Le voci riportate in carattere corsivo indicano elementi non richiesti o ancora in fase di elaborazione</text:span></text:p>
        <table:table table:name="Tabella4" table:style-name="Tabella4">
          <table:table-column table:style-name="Tabella4.A"/>
          <table:table-column table:style-name="Tabella4.B"/>
          <table:table-column table:style-name="Tabella4.C"/>
          <table:table-row table:style-name="Tabella4.1">
            <table:table-cell table:style-name="Tabella4.A1" office:value-type="string">
              <text:p text:style-name="P85"><text:span text:style-name="T26">Denominazione sotto-sezione 1° livello</text:span></text:p>
            </table:table-cell>
            <table:table-cell table:style-name="Tabella4.A1" office:value-type="string">
              <text:p text:style-name="P87"><text:span text:style-name="T26">Denominazione sotto-sezione 2° livello</text:span></text:p>
            </table:table-cell>
            <table:table-cell table:style-name="Tabella4.A1" office:value-type="string">
              <text:p text:style-name="P34"><text:span text:style-name="T26">Contenuti (riferimento al D.Lgs. n.33/2013)</text:span></text:p>
            </table:table-cell>
          </table:table-row>
          <table:table-row table:style-name="Tabella4.1">
            <table:table-cell table:style-name="Tabella4.A1" table:number-rows-spanned="3" office:value-type="string">
              <text:p text:style-name="P85"><text:span text:style-name="T23">Disposizioni generali</text:span></text:p>
            </table:table-cell>
            <table:table-cell table:style-name="Tabella4.A1" office:value-type="string">
              <text:p text:style-name="P87"><text:span text:style-name="T23">Piano triennale di prevenzione della corruzione </text:span><text:span text:style-name="T28">(incluso il programma triennale trasparenza e integrità)</text:span></text:p>
            </table:table-cell>
            <table:table-cell table:style-name="Tabella4.A1" office:value-type="string">
              <text:p text:style-name="P34"><text:span text:style-name="T23">Art.10, c.8, lett. a)</text:span></text:p>
            </table:table-cell>
          </table:table-row>
          <table:table-row table:style-name="Tabella4.1">
            <table:covered-table-cell/>
            <table:table-cell table:style-name="Tabella4.A1" office:value-type="string">
              <text:p text:style-name="P87"><text:span text:style-name="T23">Atti generali</text:span></text:p>
            </table:table-cell>
            <table:table-cell table:style-name="Tabella4.A1" office:value-type="string">
              <text:p text:style-name="P34"><text:span text:style-name="T23">Art.12, c.1,2</text:span></text:p>
            </table:table-cell>
          </table:table-row>
          <table:table-row table:style-name="Tabella4.1">
            <table:covered-table-cell/>
            <table:table-cell table:style-name="Tabella4.A1" office:value-type="string">
              <text:p text:style-name="P87"><text:span text:style-name="T29">Oneri informativi per cittadini e imprese</text:span></text:p>
            </table:table-cell>
            <table:table-cell table:style-name="Tabella4.A1" office:value-type="string">
              <text:p text:style-name="P34"><text:span text:style-name="T23">Art.34, c. 1, 2</text:span></text:p>
            </table:table-cell>
          </table:table-row>
          <table:table-row table:style-name="Tabella4.1">
            <table:table-cell table:style-name="Tabella4.A1" table:number-rows-spanned="5" office:value-type="string">
              <text:p text:style-name="P85"><text:span text:style-name="T23">Organizzazione</text:span></text:p>
            </table:table-cell>
            <table:table-cell table:style-name="Tabella4.A1" office:value-type="string">
              <text:p text:style-name="P87"><text:span text:style-name="T23">Organi di indirizzo politico amministrativo</text:span></text:p>
            </table:table-cell>
            <table:table-cell table:style-name="Tabella4.A1" office:value-type="string">
              <text:p text:style-name="P34"><text:span text:style-name="T31">Art.13, c.1, lett. a)</text:span></text:p>
              <text:p text:style-name="P34"><text:span text:style-name="T31">Art.14</text:span></text:p>
            </table:table-cell>
          </table:table-row>
          <table:table-row table:style-name="Tabella4.1">
            <table:covered-table-cell/>
            <table:table-cell table:style-name="Tabella4.A1" office:value-type="string">
              <text:p text:style-name="P87"><text:span text:style-name="T28">Sanzioni per mancata comunicazione dei dati</text:span></text:p>
            </table:table-cell>
            <table:table-cell table:style-name="Tabella4.A1" office:value-type="string">
              <text:p text:style-name="P34"><text:span text:style-name="T23">Art.47</text:span></text:p>
            </table:table-cell>
          </table:table-row>
          <table:table-row table:style-name="Tabella4.1">
            <table:covered-table-cell/>
            <table:table-cell table:style-name="Tabella4.A1" office:value-type="string">
              <text:p text:style-name="P87"><text:span text:style-name="T28">Rendiconti gruppi consiliari regionali / provinciali</text:span></text:p>
            </table:table-cell>
            <table:table-cell table:style-name="Tabella4.A1" office:value-type="string">
              <text:p text:style-name="P34"><text:span text:style-name="T23">Art.28, c.1</text:span></text:p>
            </table:table-cell>
          </table:table-row>
          <text:soft-page-break/>
          <table:table-row table:style-name="Tabella4.1">
            <table:covered-table-cell/>
            <table:table-cell table:style-name="Tabella4.A1" office:value-type="string">
              <text:p text:style-name="P87"><text:span text:style-name="T23">Articolazione degli uffici</text:span></text:p>
            </table:table-cell>
            <table:table-cell table:style-name="Tabella4.A1" office:value-type="string">
              <text:p text:style-name="P34"><text:span text:style-name="T31">Art.13, c.1, lett. b, c</text:span></text:p>
            </table:table-cell>
          </table:table-row>
          <table:table-row table:style-name="Tabella4.1">
            <table:covered-table-cell/>
            <table:table-cell table:style-name="Tabella4.A1" office:value-type="string">
              <text:p text:style-name="P87"><text:span text:style-name="T23">Telefono e posta elettronica</text:span></text:p>
            </table:table-cell>
            <table:table-cell table:style-name="Tabella4.A1" office:value-type="string">
              <text:p text:style-name="P34"><text:span text:style-name="T31">Art.13, c.1, lett. d</text:span></text:p>
            </table:table-cell>
          </table:table-row>
          <table:table-row table:style-name="Tabella4.1">
            <table:table-cell table:style-name="Tabella4.A1" office:value-type="string">
              <text:p text:style-name="P85"><text:span text:style-name="T23">Consulenti e collaboratori</text:span></text:p>
            </table:table-cell>
            <table:table-cell table:style-name="Tabella4.A1" office:value-type="string">
              <text:p text:style-name="P88"/>
            </table:table-cell>
            <table:table-cell table:style-name="Tabella4.A1" office:value-type="string">
              <text:p text:style-name="P34"><text:span text:style-name="T31">Art.15, c.1, 2</text:span></text:p>
            </table:table-cell>
          </table:table-row>
          <table:table-row table:style-name="Tabella4.1">
            <table:table-cell table:style-name="Tabella4.A1" table:number-rows-spanned="10" office:value-type="string">
              <text:p text:style-name="P85"><text:span text:style-name="T23">Personale </text:span></text:p>
              <text:p text:style-name="P84"><text:span text:style-name="T13"><text:tab/></text:span></text:p>
            </table:table-cell>
            <table:table-cell table:style-name="Tabella4.A1" office:value-type="string">
              <text:p text:style-name="P87"><text:span text:style-name="T23">Incarichi amministrativi di vertice</text:span></text:p>
            </table:table-cell>
            <table:table-cell table:style-name="Tabella4.A1" office:value-type="string">
              <text:p text:style-name="P34"><text:span text:style-name="T31">Art.15, c.1, 2</text:span></text:p>
            </table:table-cell>
          </table:table-row>
          <table:table-row table:style-name="Tabella4.1">
            <table:covered-table-cell/>
            <table:table-cell table:style-name="Tabella4.A1" office:value-type="string">
              <text:p text:style-name="P87"><text:span text:style-name="T23">Dirigenti </text:span></text:p>
            </table:table-cell>
            <table:table-cell table:style-name="Tabella4.A1" office:value-type="string">
              <text:p text:style-name="P34"><text:span text:style-name="T31">Art.10, c.8, lett. D</text:span></text:p>
              <text:p text:style-name="P34"><text:span text:style-name="T31">Art.15, c.1, 2, 5</text:span></text:p>
            </table:table-cell>
          </table:table-row>
          <table:table-row table:style-name="Tabella4.1">
            <table:covered-table-cell/>
            <table:table-cell table:style-name="Tabella4.A1" office:value-type="string">
              <text:p text:style-name="P87"><text:span text:style-name="T28">Posizioni organizzative</text:span></text:p>
            </table:table-cell>
            <table:table-cell table:style-name="Tabella4.A1" office:value-type="string">
              <text:p text:style-name="P29"/>
            </table:table-cell>
          </table:table-row>
          <table:table-row table:style-name="Tabella4.1">
            <table:covered-table-cell/>
            <table:table-cell table:style-name="Tabella4.A1" office:value-type="string">
              <text:p text:style-name="P87"><text:span text:style-name="T23">Dotazione organica</text:span></text:p>
            </table:table-cell>
            <table:table-cell table:style-name="Tabella4.A1" office:value-type="string">
              <text:p text:style-name="P34"><text:span text:style-name="T23">Art. 16 , c. 1,2</text:span></text:p>
            </table:table-cell>
          </table:table-row>
          <text:soft-page-break/>
          <table:table-row table:style-name="Tabella4.1">
            <table:covered-table-cell/>
            <table:table-cell table:style-name="Tabella4.A1" office:value-type="string">
              <text:p text:style-name="P87"><text:span text:style-name="T28">Personale non a tempo indeterminato</text:span></text:p>
            </table:table-cell>
            <table:table-cell table:style-name="Tabella4.A1" office:value-type="string">
              <text:p text:style-name="P34"><text:span text:style-name="T23">Art. 17 , c. 1,2</text:span></text:p>
            </table:table-cell>
          </table:table-row>
          <table:table-row table:style-name="Tabella4.1">
            <table:covered-table-cell/>
            <table:table-cell table:style-name="Tabella4.A1" office:value-type="string">
              <text:p text:style-name="P87"><text:span text:style-name="T28">Tassi di assenza</text:span></text:p>
            </table:table-cell>
            <table:table-cell table:style-name="Tabella4.A1" office:value-type="string">
              <text:p text:style-name="P34"><text:span text:style-name="T23">Art. 16 , c. 3</text:span></text:p>
            </table:table-cell>
          </table:table-row>
          <table:table-row table:style-name="Tabella4.1">
            <table:covered-table-cell/>
            <table:table-cell table:style-name="Tabella4.A1" office:value-type="string">
              <text:p text:style-name="P87"><text:span text:style-name="T28">Incarichi conferiti e autorizzati ai dipendenti</text:span></text:p>
            </table:table-cell>
            <table:table-cell table:style-name="Tabella4.A1" office:value-type="string">
              <text:p text:style-name="P34"><text:span text:style-name="T23">Art. 18 , c. 1</text:span></text:p>
            </table:table-cell>
          </table:table-row>
          <table:table-row table:style-name="Tabella4.1">
            <table:covered-table-cell/>
            <table:table-cell table:style-name="Tabella4.A1" office:value-type="string">
              <text:p text:style-name="P87"><text:span text:style-name="T23">Contrattazione collettiva</text:span></text:p>
            </table:table-cell>
            <table:table-cell table:style-name="Tabella4.A1" office:value-type="string">
              <text:p text:style-name="P34"><text:span text:style-name="T23">Art.21, c.1</text:span></text:p>
            </table:table-cell>
          </table:table-row>
          <table:table-row table:style-name="Tabella4.1">
            <table:covered-table-cell/>
            <table:table-cell table:style-name="Tabella4.A1" office:value-type="string">
              <text:p text:style-name="P87"><text:span text:style-name="T28">Contrattazione integrativa</text:span></text:p>
            </table:table-cell>
            <table:table-cell table:style-name="Tabella4.A1" office:value-type="string">
              <text:p text:style-name="P34"><text:span text:style-name="T23">Art.21, c.2</text:span></text:p>
            </table:table-cell>
          </table:table-row>
          <table:table-row table:style-name="Tabella4.1">
            <table:covered-table-cell/>
            <table:table-cell table:style-name="Tabella4.A1" office:value-type="string">
              <text:p text:style-name="P87"><text:span text:style-name="T28">OIV</text:span></text:p>
            </table:table-cell>
            <table:table-cell table:style-name="Tabella4.A1" office:value-type="string">
              <text:p text:style-name="P34"><text:span text:style-name="T28">Art. 10 , c. 8, lett. c</text:span></text:p>
            </table:table-cell>
          </table:table-row>
          <table:table-row table:style-name="Tabella4.1">
            <table:table-cell table:style-name="Tabella4.A1" office:value-type="string">
              <text:p text:style-name="P85"><text:span text:style-name="T23">Bandi di concorso</text:span></text:p>
            </table:table-cell>
            <table:table-cell table:style-name="Tabella4.A1" office:value-type="string">
              <text:p text:style-name="P88"/>
            </table:table-cell>
            <table:table-cell table:style-name="Tabella4.A1" office:value-type="string">
              <text:p text:style-name="P34"><text:span text:style-name="T23">Art.19</text:span></text:p>
            </table:table-cell>
          </table:table-row>
          <text:soft-page-break/>
          <table:table-row table:style-name="Tabella4.1">
            <table:table-cell table:style-name="Tabella4.A1" office:value-type="string">
              <text:p text:style-name="P85"><text:span text:style-name="T28">Performance</text:span></text:p>
            </table:table-cell>
            <table:table-cell table:style-name="Tabella4.A1" office:value-type="string">
              <text:p text:style-name="P88"/>
            </table:table-cell>
            <table:table-cell table:style-name="Tabella4.A1" office:value-type="string">
              <text:p text:style-name="P30"/>
            </table:table-cell>
          </table:table-row>
          <table:table-row table:style-name="Tabella4.1">
            <table:table-cell table:style-name="Tabella4.A1" office:value-type="string">
              <text:p text:style-name="P85"><text:span text:style-name="T28">Enti controllati</text:span></text:p>
            </table:table-cell>
            <table:table-cell table:style-name="Tabella4.A1" office:value-type="string">
              <text:p text:style-name="P88"/>
            </table:table-cell>
            <table:table-cell table:style-name="Tabella4.A1" office:value-type="string">
              <text:p text:style-name="P30"/>
            </table:table-cell>
          </table:table-row>
          <table:table-row table:style-name="Tabella4.1">
            <table:table-cell table:style-name="Tabella4.A1" table:number-rows-spanned="4" office:value-type="string">
              <text:p text:style-name="P85"><text:span text:style-name="T23">Attività e procedimenti</text:span></text:p>
            </table:table-cell>
            <table:table-cell table:style-name="Tabella4.A1" office:value-type="string">
              <text:p text:style-name="P87"><text:span text:style-name="T28">Dati aggregati attività amministrativa</text:span></text:p>
            </table:table-cell>
            <table:table-cell table:style-name="Tabella4.A1" office:value-type="string">
              <text:p text:style-name="P30"/>
            </table:table-cell>
          </table:table-row>
          <table:table-row table:style-name="Tabella4.1">
            <table:covered-table-cell/>
            <table:table-cell table:style-name="Tabella4.A1" office:value-type="string">
              <text:p text:style-name="P87"><text:span text:style-name="T23">Tipologie di procedimento</text:span></text:p>
            </table:table-cell>
            <table:table-cell table:style-name="Tabella4.A1" office:value-type="string">
              <text:p text:style-name="P34"><text:span text:style-name="T23">Art.35, c. 1,2</text:span></text:p>
            </table:table-cell>
          </table:table-row>
          <table:table-row table:style-name="Tabella4.1">
            <table:covered-table-cell/>
            <table:table-cell table:style-name="Tabella4.A1" office:value-type="string">
              <text:p text:style-name="P87"><text:span text:style-name="T23">Monitoraggio tempi procedimentali</text:span></text:p>
            </table:table-cell>
            <table:table-cell table:style-name="Tabella4.A1" office:value-type="string">
              <text:p text:style-name="P34"><text:span text:style-name="T23">Art.24, c.2</text:span></text:p>
            </table:table-cell>
          </table:table-row>
          <table:table-row table:style-name="Tabella4.1">
            <table:covered-table-cell/>
            <table:table-cell table:style-name="Tabella4.A1" office:value-type="string">
              <text:p text:style-name="P87"><text:span text:style-name="T28">Dichiarazioni sostitutive e acquisizione d'ufficio dei dati</text:span></text:p>
            </table:table-cell>
            <table:table-cell table:style-name="Tabella4.A1" office:value-type="string">
              <text:p text:style-name="P34"><text:span text:style-name="T23">Art.35, c.3</text:span></text:p>
            </table:table-cell>
          </table:table-row>
          <table:table-row table:style-name="Tabella4.1">
            <table:table-cell table:style-name="Tabella4.A1" table:number-rows-spanned="2" office:value-type="string">
              <text:p text:style-name="P85"><text:span text:style-name="T23">Provvedimenti</text:span></text:p>
            </table:table-cell>
            <table:table-cell table:style-name="Tabella4.A1" office:value-type="string">
              <text:p text:style-name="P87"><text:span text:style-name="T23">Provvedimenti organi indirizzo politico</text:span></text:p>
            </table:table-cell>
            <table:table-cell table:style-name="Tabella4.A1" office:value-type="string">
              <text:p text:style-name="P34"><text:span text:style-name="T23">Art.23</text:span></text:p>
            </table:table-cell>
          </table:table-row>
          <text:soft-page-break/>
          <table:table-row table:style-name="Tabella4.1">
            <table:covered-table-cell/>
            <table:table-cell table:style-name="Tabella4.A1" office:value-type="string">
              <text:p text:style-name="P87"><text:span text:style-name="T23">Provvedimenti dirigenti / responsabili servizio</text:span></text:p>
            </table:table-cell>
            <table:table-cell table:style-name="Tabella4.A1" office:value-type="string">
              <text:p text:style-name="P34"><text:span text:style-name="T23">Art.23</text:span></text:p>
            </table:table-cell>
          </table:table-row>
          <table:table-row table:style-name="Tabella4.1">
            <table:table-cell table:style-name="Tabella4.A1" office:value-type="string">
              <text:p text:style-name="P85"><text:span text:style-name="T23">Controlli sulle imprese</text:span></text:p>
            </table:table-cell>
            <table:table-cell table:style-name="Tabella4.A1" office:value-type="string">
              <text:p text:style-name="P88"/>
            </table:table-cell>
            <table:table-cell table:style-name="Tabella4.A1" office:value-type="string">
              <text:p text:style-name="P34"><text:span text:style-name="T23">Art.37, c. 1,2</text:span></text:p>
            </table:table-cell>
          </table:table-row>
          <table:table-row table:style-name="Tabella4.1">
            <table:table-cell table:style-name="Tabella4.A1" table:number-rows-spanned="2" office:value-type="string">
              <text:p text:style-name="P85"><text:span text:style-name="T23">Sovvenzioni, contributi, sussidi, vantaggi economici</text:span></text:p>
            </table:table-cell>
            <table:table-cell table:style-name="Tabella4.A1" office:value-type="string">
              <text:p text:style-name="P87"><text:span text:style-name="T28">Criteri e modalità</text:span></text:p>
            </table:table-cell>
            <table:table-cell table:style-name="Tabella4.A1" office:value-type="string">
              <text:p text:style-name="P34"><text:span text:style-name="T23">Art.26, c.1</text:span></text:p>
            </table:table-cell>
          </table:table-row>
          <table:table-row table:style-name="Tabella4.1">
            <table:covered-table-cell/>
            <table:table-cell table:style-name="Tabella4.A1" office:value-type="string">
              <text:p text:style-name="P87"><text:span text:style-name="T28">Atti di concessione</text:span></text:p>
            </table:table-cell>
            <table:table-cell table:style-name="Tabella4.A1" office:value-type="string">
              <text:p text:style-name="P34"><text:span text:style-name="T23">Art.26, c.2</text:span></text:p>
              <text:p text:style-name="P34"><text:span text:style-name="T23">Art.27</text:span></text:p>
            </table:table-cell>
          </table:table-row>
          <table:table-row table:style-name="Tabella4.1">
            <table:table-cell table:style-name="Tabella4.A1" table:number-rows-spanned="2" office:value-type="string">
              <text:p text:style-name="P86"/>
              <text:p text:style-name="P85"><text:span text:style-name="T23">Bilanci</text:span></text:p>
            </table:table-cell>
            <table:table-cell table:style-name="Tabella4.A1" office:value-type="string">
              <text:p text:style-name="P89"/>
              <text:p text:style-name="P87"><text:span text:style-name="T23">Bilancio preventivo e consuntivo</text:span></text:p>
            </table:table-cell>
            <table:table-cell table:style-name="Tabella4.A1" office:value-type="string">
              <text:p text:style-name="P31"/>
              <text:p text:style-name="P34"><text:span text:style-name="T23">Art.29, c.1</text:span></text:p>
            </table:table-cell>
          </table:table-row>
          <table:table-row table:style-name="Tabella4.1">
            <table:covered-table-cell/>
            <table:table-cell table:style-name="Tabella4.A1" office:value-type="string">
              <text:p text:style-name="P87"><text:span text:style-name="T28">Piano degli indicatori e risultati attesi di bilancio</text:span></text:p>
            </table:table-cell>
            <table:table-cell table:style-name="Tabella4.A1" office:value-type="string">
              <text:p text:style-name="P34"><text:span text:style-name="T23">Art.29, c.2</text:span></text:p>
            </table:table-cell>
          </table:table-row>
          <table:table-row table:style-name="Tabella4.1">
            <table:table-cell table:style-name="Tabella4.A1" table:number-rows-spanned="2" office:value-type="string">
              <text:p text:style-name="P85"><text:span text:style-name="T23">Beni immobili e gestione patrimonio</text:span></text:p>
            </table:table-cell>
            <table:table-cell table:style-name="Tabella4.A1" office:value-type="string">
              <text:p text:style-name="P87"><text:span text:style-name="T28">Patrimonio immobiliare</text:span></text:p>
            </table:table-cell>
            <table:table-cell table:style-name="Tabella4.A1" office:value-type="string">
              <text:p text:style-name="P34"><text:span text:style-name="T23">Art.30</text:span></text:p>
            </table:table-cell>
          </table:table-row>
          <text:soft-page-break/>
          <table:table-row table:style-name="Tabella4.1">
            <table:covered-table-cell/>
            <table:table-cell table:style-name="Tabella4.A1" office:value-type="string">
              <text:p text:style-name="P87"><text:span text:style-name="T28">Canoni di locazione o affitto</text:span></text:p>
            </table:table-cell>
            <table:table-cell table:style-name="Tabella4.A1" office:value-type="string">
              <text:p text:style-name="P34"><text:span text:style-name="T23">Art.30</text:span></text:p>
            </table:table-cell>
          </table:table-row>
          <table:table-row table:style-name="Tabella4.1">
            <table:table-cell table:style-name="Tabella4.A1" office:value-type="string">
              <text:p text:style-name="P85"><text:span text:style-name="T23">Controlli e rilievi sull’amministrazione</text:span></text:p>
            </table:table-cell>
            <table:table-cell table:style-name="Tabella4.A1" office:value-type="string">
              <text:p text:style-name="P88"/>
            </table:table-cell>
            <table:table-cell table:style-name="Tabella4.A1" office:value-type="string">
              <text:p text:style-name="P34"><text:span text:style-name="T23">Art.31, c.1</text:span></text:p>
            </table:table-cell>
          </table:table-row>
          <table:table-row table:style-name="Tabella4.1">
            <table:table-cell table:style-name="Tabella4.A1" table:number-rows-spanned="4" office:value-type="string">
              <text:p text:style-name="P85"><text:span text:style-name="T23">Servizi erogati</text:span></text:p>
            </table:table-cell>
            <table:table-cell table:style-name="Tabella4.A1" office:value-type="string">
              <text:p text:style-name="P87"><text:span text:style-name="T28">Carta dei servizi e standard di qualità</text:span></text:p>
            </table:table-cell>
            <table:table-cell table:style-name="Tabella4.A1" office:value-type="string">
              <text:p text:style-name="P34"><text:span text:style-name="T23">Art.31, c.1</text:span></text:p>
            </table:table-cell>
          </table:table-row>
          <table:table-row table:style-name="Tabella4.1">
            <table:covered-table-cell/>
            <table:table-cell table:style-name="Tabella4.A1" office:value-type="string">
              <text:p text:style-name="P87"><text:span text:style-name="T28">Costi contabilizzati</text:span></text:p>
            </table:table-cell>
            <table:table-cell table:style-name="Tabella4.A1" office:value-type="string">
              <text:p text:style-name="P34"><text:span text:style-name="T33">Art.32, c.2, lett. a)</text:span></text:p>
              <text:p text:style-name="P34"><text:span text:style-name="T33">Art.10, c,5</text:span></text:p>
            </table:table-cell>
          </table:table-row>
          <table:table-row table:style-name="Tabella4.1">
            <table:covered-table-cell/>
            <table:table-cell table:style-name="Tabella4.A1" office:value-type="string">
              <text:p text:style-name="P87"><text:span text:style-name="T28">Tempi medi di erogazione dei servizi</text:span></text:p>
            </table:table-cell>
            <table:table-cell table:style-name="Tabella4.A1" office:value-type="string">
              <text:p text:style-name="P34"><text:span text:style-name="T23">Art.32, c.2, lett. b)</text:span></text:p>
            </table:table-cell>
          </table:table-row>
          <table:table-row table:style-name="Tabella4.1">
            <table:covered-table-cell/>
            <table:table-cell table:style-name="Tabella4.A1" office:value-type="string">
              <text:p text:style-name="P87"><text:span text:style-name="T28">Liste di attesa</text:span></text:p>
            </table:table-cell>
            <table:table-cell table:style-name="Tabella4.A1" office:value-type="string">
              <text:p text:style-name="P34"><text:span text:style-name="T28">Art.41, c.6</text:span></text:p>
            </table:table-cell>
          </table:table-row>
          <table:table-row table:style-name="Tabella4.1">
            <table:table-cell table:style-name="Tabella4.A1" table:number-rows-spanned="2" office:value-type="string">
              <text:p text:style-name="P85"><text:span text:style-name="T23">Pagamenti dell’amministrazione</text:span></text:p>
            </table:table-cell>
            <table:table-cell table:style-name="Tabella4.A1" office:value-type="string">
              <text:p text:style-name="P87"><text:span text:style-name="T28">Indicatore di tempestività dei pagamenti</text:span></text:p>
            </table:table-cell>
            <table:table-cell table:style-name="Tabella4.A1" office:value-type="string">
              <text:p text:style-name="P34"><text:span text:style-name="T23">Art.33</text:span></text:p>
            </table:table-cell>
          </table:table-row>
          <text:soft-page-break/>
          <table:table-row table:style-name="Tabella4.1">
            <table:covered-table-cell/>
            <table:table-cell table:style-name="Tabella4.A1" office:value-type="string">
              <text:p text:style-name="P87"><text:span text:style-name="T23">IBAN e pagamenti informatici</text:span></text:p>
            </table:table-cell>
            <table:table-cell table:style-name="Tabella4.A1" office:value-type="string">
              <text:p text:style-name="P34"><text:span text:style-name="T23">Art.36</text:span></text:p>
            </table:table-cell>
          </table:table-row>
          <table:table-row table:style-name="Tabella4.1">
            <table:table-cell table:style-name="Tabella4.A1" office:value-type="string">
              <text:p text:style-name="P85"><text:span text:style-name="T23">Opere pubbliche</text:span></text:p>
            </table:table-cell>
            <table:table-cell table:style-name="Tabella4.A1" office:value-type="string">
              <text:p text:style-name="P88"/>
            </table:table-cell>
            <table:table-cell table:style-name="Tabella4.A1" office:value-type="string">
              <text:p text:style-name="P34"><text:span text:style-name="T23">Art.38</text:span></text:p>
            </table:table-cell>
          </table:table-row>
          <table:table-row table:style-name="Tabella4.1">
            <table:table-cell table:style-name="Tabella4.A1" office:value-type="string">
              <text:p text:style-name="P85"><text:span text:style-name="T28">Pianificazione e governo del territorio</text:span></text:p>
            </table:table-cell>
            <table:table-cell table:style-name="Tabella4.A1" office:value-type="string">
              <text:p text:style-name="P88"/>
            </table:table-cell>
            <table:table-cell table:style-name="Tabella4.A1" office:value-type="string">
              <text:p text:style-name="P30"/>
            </table:table-cell>
          </table:table-row>
          <table:table-row table:style-name="Tabella4.1">
            <table:table-cell table:style-name="Tabella4.A1" office:value-type="string">
              <text:p text:style-name="P85"><text:span text:style-name="T28">Informazioni ambientali</text:span></text:p>
            </table:table-cell>
            <table:table-cell table:style-name="Tabella4.A1" office:value-type="string">
              <text:p text:style-name="P88"/>
            </table:table-cell>
            <table:table-cell table:style-name="Tabella4.A1" office:value-type="string">
              <text:p text:style-name="P30"/>
            </table:table-cell>
          </table:table-row>
          <table:table-row table:style-name="Tabella4.1">
            <table:table-cell table:style-name="Tabella4.A1" office:value-type="string">
              <text:p text:style-name="P85"><text:span text:style-name="T28">Strutture sanitarie private accreditate</text:span></text:p>
            </table:table-cell>
            <table:table-cell table:style-name="Tabella4.A1" office:value-type="string">
              <text:p text:style-name="P88"/>
            </table:table-cell>
            <table:table-cell table:style-name="Tabella4.A1" office:value-type="string">
              <text:p text:style-name="P30"/>
            </table:table-cell>
          </table:table-row>
          <table:table-row table:style-name="Tabella4.1">
            <table:table-cell table:style-name="Tabella4.A1" office:value-type="string">
              <text:p text:style-name="P85"><text:span text:style-name="T28">Interventi straordinari e di emergenza</text:span></text:p>
            </table:table-cell>
            <table:table-cell table:style-name="Tabella4.A1" office:value-type="string">
              <text:p text:style-name="P88"/>
            </table:table-cell>
            <table:table-cell table:style-name="Tabella4.A1" office:value-type="string">
              <text:p text:style-name="P30"/>
            </table:table-cell>
          </table:table-row>
          <table:table-row table:style-name="Tabella4.1">
            <table:table-cell table:style-name="Tabella4.A1" table:number-rows-spanned="2" office:value-type="string">
              <text:p text:style-name="P85"><text:span text:style-name="T23">Altri contenuti</text:span></text:p>
            </table:table-cell>
            <table:table-cell table:style-name="Tabella4.A1" office:value-type="string">
              <text:p text:style-name="P87"><text:span text:style-name="T23">Nominativo Responsabile anticorruzione</text:span></text:p>
            </table:table-cell>
            <table:table-cell table:style-name="Tabella4.A1" office:value-type="string">
              <text:p text:style-name="P30"/>
            </table:table-cell>
          </table:table-row>
          <text:soft-page-break/>
          <table:table-row table:style-name="Tabella4.1">
            <table:covered-table-cell/>
            <table:table-cell table:style-name="Tabella4.A1" office:value-type="string">
              <text:p text:style-name="P87"><text:span text:style-name="T23">Nominativo Responsabile trasparenza anche ai fini dell’esercizio dell’accesso civico</text:span></text:p>
            </table:table-cell>
            <table:table-cell table:style-name="Tabella4.A1" office:value-type="string">
              <text:p text:style-name="P30"/>
            </table:table-cell>
          </table:table-row>
        </table:table>
        <text:p text:style-name="P36"><text:span text:style-name="T4">Schede esplicative</text:span></text:p>
        <text:p text:style-name="P36"><text:span text:style-name="T4">SCHEDA 1 </text:span></text:p>
        <text:p text:style-name="P59"><text:span text:style-name="T6">Obblighi di pubblicazione concernenti gli atti di carattere normativo e amministrativo generale </text:span></text:p>
        <text:p text:style-name="P59"><text:span text:style-name="T14">Il Consorzio dovrà pubblicare: </text:span></text:p>
        <text:list xml:id="list1234562221" text:style-name="WWNum27">
          <text:list-item>
            <text:p text:style-name="P9"><text:span text:style-name="T14">la Legge Regionale in forza del quale è stato istituito n.88/1982 e s.m.i.;</text:span></text:p>
          </text:list-item>
          <text:list-item>
            <text:p text:style-name="P9"><text:span text:style-name="T14">il decreto di conferimento della personalità di diritto pubblico;</text:span></text:p>
          </text:list-item>
          <text:list-item>
            <text:p text:style-name="P9"><text:span text:style-name="T14">l’Atto costitutivo e Statuto consortile; </text:span></text:p>
          </text:list-item>
          <text:list-item>
            <text:p text:style-name="P9"><text:span text:style-name="T14">le circolari e direttive regionali concernenti l’attività del Consorzio;</text:span></text:p>
          </text:list-item>
          <text:list-item>
            <text:p text:style-name="P9"><text:span text:style-name="T14">ogni atto che dispone in generale sulla organizzazione, sulle funzioni, sugli obiettivi, sui procedimenti di competenza del Consorzio;</text:span></text:p>
          </text:list-item>
          <text:list-item>
            <text:p text:style-name="P9"><text:span text:style-name="T14">i codici di condotta e disciplinari; </text:span></text:p>
          </text:list-item>
          <text:list-item>
            <text:p text:style-name="P9"><text:span text:style-name="T14">la legislazione in materia di prevenzione della corruzione e di trasparenza mediante link alle norme pubblicate nella banca dati “Normattiva” (www.normattiva.it). </text:span></text:p>
          </text:list-item>
        </text:list>
        <text:p text:style-name="P62"/>
        <text:p text:style-name="P59"><text:span text:style-name="T14">I DATI SU INDICATI CONFLUISCONO NELLA </text:span><text:span text:style-name="T6">SOTTO-SEZIONE DI PRIMO LIVELLO “DISPOSIZIONI GENERALI” </text:span></text:p>
        <text:p text:style-name="P49"/>
        <text:p text:style-name="P51"><text:span text:style-name="T6">SCHEDA 2 </text:span></text:p>
        <text:p text:style-name="P51"><text:span text:style-name="T6">a) obblighi di pubblicazione concernenti gli organi di indirizzo politico-amministrativo</text:span></text:p>
        <text:p text:style-name="P64"><text:span text:style-name="T14">Il Consorzio dovrà pubblicare: </text:span></text:p>
        <text:list xml:id="list70734095" text:continue-numbering="true" text:style-name="WWNum27">
          <text:list-item>
            <text:p text:style-name="P9"><text:span text:style-name="T14">i dati relativi agli </text:span><text:span text:style-name="T6">organi di indirizzo politico e di amministrazione e gestione </text:span><text:span text:style-name="T14">con l’indicazione delle rispettive competenze. In particolare, l’atto di nomina, la durata dell’incarico o del mandato elettivo, il curriculum, i compensi di qualsiasi natura connessi all’assunzione della carica, gli importi di missioni di servizio a carico di fondi pubblici, i dati relativi all’assunzione di altre cariche presso enti pubblici o privati ed i relativi compensi a qualsiasi titolo corrisposti, gli altri eventuali incarichi con oneri a carico della finanza pubblica e l’indicazione dei compensi spettanti;</text:span></text:p>
          </text:list-item>
        </text:list>
        <text:p text:style-name="P41"/>
        <text:p text:style-name="P51"><text:span text:style-name="T6">b) obblighi di pubblicazione concernenti l’organizzazione</text:span><text:span text:style-name="T14"> </text:span></text:p>
        <text:p text:style-name="P64"><text:span text:style-name="T14">Il Consorzio dovrà pubblicare: </text:span></text:p>
        <text:list xml:id="list763560270" text:continue-numbering="true" text:style-name="WWNum27">
          <text:list-item>
            <text:p text:style-name="P18"><text:span text:style-name="T14">l’articolazione degli uffici, le competenze e le risorse a disposizione di ciascun ufficio, i nomi dei responsabili dei singoli uffici; </text:span></text:p>
          </text:list-item>
          <text:list-item>
            <text:p text:style-name="P18"><text:span text:style-name="T14">l’organigramma; </text:span></text:p>
          </text:list-item>
          <text:list-item>
            <text:p text:style-name="P18"><text:soft-page-break/><text:span text:style-name="T14">l’elenco dei numeri di telefono nonché delle caselle di posta elettronica istituzionali e delle caselle di posta elettronica certificata dedicate, cui il cittadino possa rivolgersi per qualsiasi richiesta inerente i compiti istituzionali; </text:span></text:p>
          </text:list-item>
          <text:list-item>
            <text:p text:style-name="P18"><text:span text:style-name="T14">ogni informazione e dato concernente l’organizzazione, corredato dai documenti, anche normativi, di riferimento. </text:span></text:p>
          </text:list-item>
        </text:list>
        <text:p text:style-name="P47"/>
        <text:p text:style-name="P51"><text:span text:style-name="T14">I DATI SU INDICATI CONFLUISCONO NELLA </text:span><text:span text:style-name="T6">SOTTO-SEZIONE DI PRIMO LIVELLO “ORGANIZZAZIONE” </text:span></text:p>
        <text:p text:style-name="P41"/>
        <text:p text:style-name="P54"><text:span text:style-name="T6">SCHEDA 3 </text:span></text:p>
        <text:p text:style-name="P54"><text:span text:style-name="T6">Obblighi di pubblicazione concernenti i titolari di incarichi di collaborazione o consulenza </text:span></text:p>
        <text:p text:style-name="P56"/>
        <text:p text:style-name="P59"><text:span text:style-name="T14">Il Consorzio dovrà pubblicare e tenere e aggiornate le seguenti informazioni relative ai titolari di incarichi di collaborazione e consulenza: </text:span></text:p>
        <text:p text:style-name="P54"><text:span text:style-name="T14">a) il nominativo; </text:span></text:p>
        <text:p text:style-name="P54"><text:span text:style-name="T14">b) gli estremi dell'atto di conferimento dell'incarico; </text:span></text:p>
        <text:p text:style-name="P54"><text:span text:style-name="T14">c) l’oggetto dell’incarico; </text:span></text:p>
        <text:p text:style-name="P54"><text:span text:style-name="T14">d) la durata dell’incarico; </text:span></text:p>
        <text:p text:style-name="P54"><text:span text:style-name="T14">e) la ragione dell’incarico; </text:span></text:p>
        <text:p text:style-name="P54"><text:span text:style-name="T14">f) il curriculum vitae redatto in conformità al vigente modello europeo; </text:span></text:p>
        <text:p text:style-name="P54"><text:span text:style-name="T14">g) i dati relativi allo svolgimento di incarichi o la titolarità di cariche in enti di diritto privato regolati o finanziati dalla pubblica amministrazione o lo svolgimento di attività professionali; </text:span></text:p>
        <text:p text:style-name="P54"><text:span text:style-name="T14">h) i compensi, comunque denominati, relativi al rapporto di consulenza o collaborazione, con specifica evidenza delle eventuali componenti variabili; </text:span></text:p>
        <text:p text:style-name="P54"><text:span text:style-name="T14">i) l’ammontare effettivamente erogato; </text:span></text:p>
        <text:p text:style-name="P54"><text:span text:style-name="T14">l) limitatamente agli incarichi di consulenza, l’attestazione dell’avvenuta verifica dell’insussistenza di situazioni, anche potenziali di conflitto di interessi. </text:span></text:p>
        <text:p text:style-name="P54"><text:span text:style-name="T14">Quanto ai tempi di pubblicazione, i dati sono pubblicati per i tre anni successivi alla cessazione dell'incarico. </text:span></text:p>
        <text:p text:style-name="P56"/>
        <text:p text:style-name="P54"><text:span text:style-name="T14">I DATI SU INDICATI CONFLUISCONO NELLA </text:span><text:span text:style-name="T6">SOTTO-SEZIONE DI PRIMO LIVELLO “CONSULENTI E COLLABORATORI”</text:span></text:p>
        <text:p text:style-name="P49"/>
        <text:p text:style-name="P36"><text:span text:style-name="T6">SCHEDA 4 </text:span></text:p>
        <text:p text:style-name="P59"><text:soft-page-break/><text:span text:style-name="T6">a) obblighi di pubblicazione concernenti i titolari di incarichi amministrativi di vertice</text:span></text:p>
        <text:p text:style-name="P59"><text:span text:style-name="T14">Il Consorzio dovrà pubblicare e tenere e aggiornate le seguenti informazioni </text:span></text:p>
        <text:p text:style-name="P62"/>
        <text:p text:style-name="P59"><text:span text:style-name="T14">a) gli estremi dell'atto di conferimento dell'incarico; </text:span></text:p>
        <text:p text:style-name="P59"><text:span text:style-name="T14">b) il curriculum vitae redatto in conformità al vigente modello europeo; </text:span></text:p>
        <text:p text:style-name="P59"><text:span text:style-name="T14">c) i dati relativi allo svolgimento di incarichi o la titolarità di cariche in enti di diritto privato regolati o finanziati dalla pubblica amministrazione o lo svolgimento di attività professionali; </text:span></text:p>
        <text:p text:style-name="P59"><text:span text:style-name="T14">d) i compensi, comunque denominati, relativi al rapporto di lavoro, con specifica evidenza delle eventuali componenti variabili o legate alla valutazione del risultato.</text:span></text:p>
        <text:p text:style-name="P59"><text:span text:style-name="T14">e) la ragione dell’incarico; </text:span></text:p>
        <text:p text:style-name="P59"><text:span text:style-name="T14">f) l’ammontare effettivamente erogato; </text:span></text:p>
        <text:p text:style-name="P59"><text:span text:style-name="T14">g) dichiarazioni di insussistenza di una delle cause di inconferibilità e di incompatibilità. </text:span></text:p>
        <text:p text:style-name="P59"><text:span text:style-name="T14">Quanto ai tempi di pubblicazione, i dati sono pubblicati per i tre anni successivi alla cessazione dell'incarico. </text:span></text:p>
        <text:p text:style-name="P48"/>
        <text:p text:style-name="P36"><text:span text:style-name="T6">b) obbligo di pubblicazione concernente la dotazione organica ed il costo del personale con rapporto di lavoro a tempo indeterminato</text:span><text:span text:style-name="T14"> </text:span></text:p>
        <text:p text:style-name="P36"><text:span text:style-name="T14">Il Consorzio dovrà pubblicare: </text:span></text:p>
        <text:p text:style-name="P36"><text:span text:style-name="T14">il conto annuale del personale e delle relative spese sostenute, nell'ambito del quale sono rappresentati i dati relativi alla dotazione organica e al personale effettivamente in servizio e al relativo costo, con l'indicazione della sua distribuzione tra le diverse qualifiche e aree professionali.</text:span></text:p>
        <text:p text:style-name="P36"><text:span text:style-name="T5">c)</text:span><text:span text:style-name="T14"> </text:span><text:span text:style-name="T6">Obbligo di pubblicazione dei dati relativi agli incarichi conferiti o autorizzati ai dipendenti pubblici</text:span><text:span text:style-name="T14"> </text:span></text:p>
        <text:p text:style-name="P36"><text:span text:style-name="T14">Il Consorzio dovrà pubblicare: </text:span></text:p>
        <text:p text:style-name="P36"><text:span text:style-name="T14">l'elenco degli incarichi conferiti o autorizzati a ciascuno dei propri dipendenti, con l'indicazione dell’oggetto, della durata e del compenso spettante per ogni incarico. </text:span></text:p>
        <text:p text:style-name="P36"><text:span text:style-name="T5">d)</text:span><text:span text:style-name="T14"> </text:span><text:span text:style-name="T6">Obblighi di pubblicazione concernenti i dati sulla contrattazione collettiva</text:span><text:span text:style-name="T14"> </text:span></text:p>
        <text:p text:style-name="P36"><text:span text:style-name="T14">Il Consorzio dovrà pubblicare: </text:span></text:p>
        <text:list xml:id="list1436749461" text:continue-list="list562491799" text:style-name="WWNum25">
          <text:list-item>
            <text:p text:style-name="P8"><text:span text:style-name="T14">i contratti e gli accordi collettivi nazionali, che si applicano ai suoi dipendenti, nonché le eventuali interpretazioni autentiche</text:span></text:p>
          </text:list-item>
          <text:list-item>
            <text:p text:style-name="P8"><text:span text:style-name="T14">i contratti integrativi eventualmente stipulati a livello aziendale</text:span></text:p>
          </text:list-item>
        </text:list>
        <text:p text:style-name="P62"/>
        <text:p text:style-name="P36"><text:span text:style-name="T14">I DATI SU INDICATI CONFLUISCONO NELLA </text:span><text:span text:style-name="T6">SOTTO-SEZIONE DI PRIMO LIVELLO “PERSONALE”</text:span></text:p>
        <text:p text:style-name="P41"><text:soft-page-break/></text:p>
        <text:p text:style-name="P51"><text:span text:style-name="T6">SCHEDA 5 </text:span></text:p>
        <text:p text:style-name="P51"><text:span text:style-name="T6">Obbligo di pubblicazione di Bandi di concorso</text:span><text:span text:style-name="T14"> </text:span></text:p>
        <text:p text:style-name="P36"><text:span text:style-name="T14">Fermi restando gli altri obblighi di pubblicità legale, il Consorzio dovrà pubblicare:</text:span></text:p>
        <text:list xml:id="list636146555" text:continue-numbering="true" text:style-name="WWNum25">
          <text:list-item>
            <text:p text:style-name="P65"><text:span text:style-name="T14">i bandi di concorso per il reclutamento, a qualsiasi titolo, del proprio personale presso l'amministrazione; </text:span></text:p>
          </text:list-item>
          <text:list-item>
            <text:p text:style-name="P65"><text:span text:style-name="T14">i provvedimenti finali dei procedimenti relativi a concorsi e prove selettive per l'assunzione del personale </text:span></text:p>
          </text:list-item>
        </text:list>
        <text:p text:style-name="P48"/>
        <text:p text:style-name="P36"><text:span text:style-name="T14">I DATI SU INDICATI CONFLUISCONO NELLA </text:span><text:span text:style-name="T6">SOTTO-SEZIONE DI PRIMO LIVELLO “BANDI DI CONCORSO”</text:span></text:p>
        <text:p text:style-name="P42"/>
        <text:p text:style-name="P42"/>
        <text:p text:style-name="P36"><text:span text:style-name="T6">SCHEDA 7 </text:span></text:p>
        <text:p text:style-name="P36"><text:span text:style-name="T6">a) Obblighi di pubblicazione dei dati aggregati relativi all'attività amministrativa</text:span><text:span text:style-name="T19"> </text:span></text:p>
        <text:p text:style-name="P36"><text:span text:style-name="T14">il Consorzio dovrà pubblicare e aggiornare: </text:span></text:p>
        <text:list xml:id="list1035637515" text:continue-numbering="true" text:style-name="WWNum25">
          <text:list-item>
            <text:p text:style-name="P65"><text:span text:style-name="T14">i dati relativi alla propria attività amministrativa, organizzati, a fini conoscitivi e statistici, in forma aggregata, per settori di attività, per competenza degli organi e degli uffici, per tipologia di procedimenti; </text:span></text:p>
          </text:list-item>
          <text:list-item>
            <text:p text:style-name="P65"><text:span text:style-name="T14">i risultati del monitoraggio periodico concernente il rispetto dei tempi procedimentali effettuato ai sensi dell'articolo 1, comma 28, della legge <text:s/>n. 190/2012. </text:span></text:p>
          </text:list-item>
        </text:list>
        <text:p text:style-name="P57"/>
        <text:p text:style-name="P54"><text:span text:style-name="T6">b) obblighi di pubblicazione relativi ai procedimenti amministrativi e ai controlli sulle dichiarazioni sostitutive e l'acquisizione d'ufficio dei dati</text:span><text:span text:style-name="T19"> </text:span></text:p>
        <text:p text:style-name="P56"/>
        <text:p text:style-name="P54"><text:span text:style-name="T14">Per ciascuna tipologia di procedimento il Consorzio pubblica le seguenti informazioni: </text:span></text:p>
        <text:list xml:id="list98838066" text:continue-numbering="true" text:style-name="WWNum25">
          <text:list-item>
            <text:p text:style-name="P8"><text:span text:style-name="T14">una breve descrizione del procedimento con indicazione di tutti i riferimenti normativi utili; </text:span></text:p>
          </text:list-item>
          <text:list-item>
            <text:p text:style-name="P8"><text:span text:style-name="T14">l'unità organizzativa responsabile dell'istruttoria e dell’adozione del provvedimento finale; </text:span></text:p>
          </text:list-item>
          <text:list-item>
            <text:p text:style-name="P8"><text:span text:style-name="T14">il nome del responsabile del procedimento, unitamente ai recapiti telefonici e alla casella di posta elettronica istituzionale, nonché, ove diverso, l'ufficio competente all'adozione del provvedimento finale, con l'indicazione del nome del responsabile dell'ufficio, unitamente ai rispettivi recapiti telefonici e alla casella di posta elettronica istituzionale; </text:span></text:p>
          </text:list-item>
          <text:list-item>
            <text:p text:style-name="P8"><text:span text:style-name="T14">per i procedimenti ad istanza di parte, gli atti e i documenti da allegare all'istanza e la modulistica necessaria, compresi i fac-simile per le autocertificazioni, anche se la produzione a corredo dell'istanza è prevista da norme di legge, regolamenti o atti pubblicati nella Gazzetta Ufficiale, nonché gli uffici ai quali rivolgersi per informazioni, gli orari e le modalità di accesso con indicazione degli indirizzi, dei recapiti telefonici e delle caselle di posta elettronica istituzionale, a cui presentare le istanze; </text:span></text:p>
          </text:list-item>
          <text:list-item>
            <text:p text:style-name="P8"><text:span text:style-name="T14">le modalità con le quali gli interessati possono ottenere le informazioni relative ai procedimenti in corso che li riguardino; </text:span></text:p>
          </text:list-item>
          <text:list-item>
            <text:p text:style-name="P8"><text:soft-page-break/><text:span text:style-name="T14">il termine fissato in sede di disciplina normativa del procedimento per la conclusione con l'adozione di un provvedimento espresso e ogni altro termine procedimentale rilevante; </text:span></text:p>
          </text:list-item>
          <text:list-item>
            <text:p text:style-name="P8"><text:span text:style-name="T14">i procedimenti per i quali il provvedimento dell'amministrazione può essere sostituito da una dichiarazione dell'interessato, ovvero il procedimento può concludersi con il silenzio assenso dell'amministrazione; </text:span></text:p>
          </text:list-item>
          <text:list-item>
            <text:p text:style-name="P8"><text:span text:style-name="T14">gli strumenti di tutela, amministrativa e giurisdizionale, riconosciuti dalla legge in favore dell'interessato, nel corso del procedimento e nei confronti del provvedimento finale ovvero nei casi di adozione del provvedimento oltre il termine predeterminato per la sua conclusione e i modi per attivarli; </text:span></text:p>
          </text:list-item>
          <text:list-item>
            <text:p text:style-name="P8"><text:span text:style-name="T14">il link di accesso al servizio </text:span><text:span text:style-name="T19">on line</text:span><text:span text:style-name="T14">, ove sia già disponibile in rete, o i tempi previsti per la sua attivazione; </text:span></text:p>
          </text:list-item>
          <text:list-item>
            <text:p text:style-name="P8"><text:span text:style-name="T14">le modalità per l'effettuazione dei pagamenti eventualmente necessari, con le informazioni di cui all'articolo 36: </text:span></text:p>
            <text:list>
              <text:list-item>
                <text:p text:style-name="P8"><text:span text:style-name="T14">i codici IBAN identificativi del conto di pagamento, ovvero dell'imputazione del versamento in Tesoreria, di cui all'articolo 3 del decreto del Ministro dell'economia e delle finanze 9 ottobre 2006, n. 293, tramite i quali i soggetti versanti possono effettuare i pagamenti mediante bonifico bancario o postale, ovvero gli identificativi del conto corrente postale sul quale i soggetti versanti possono effettuare i pagamenti mediante bollettino postale; </text:span></text:p>
              </text:list-item>
              <text:list-item>
                <text:p text:style-name="P8"><text:span text:style-name="T14">i codici identificativi del pagamento da indicare obbligatoriamente per il versamento; </text:span></text:p>
              </text:list-item>
            </text:list>
          </text:list-item>
          <text:list-item>
            <text:p text:style-name="P8"><text:span text:style-name="T14">il nome del soggetto a cui è attribuito, in caso di inerzia, il potere sostitutivo, nonché le modalità per attivare tale potere, con indicazione dei recapiti telefonici e delle caselle di posta elettronica istituzionale; </text:span></text:p>
          </text:list-item>
          <text:list-item>
            <text:p text:style-name="P8"><text:span text:style-name="T14">i risultati delle indagini di </text:span><text:span text:style-name="T19">customer satisfaction </text:span><text:span text:style-name="T14">condotte sulla qualità dei servizi erogati attraverso diversi canali, facendone rilevare il relativo andamento. </text:span></text:p>
          </text:list-item>
        </text:list>
        <text:p text:style-name="P36"><text:span text:style-name="T14">Il Consorzio non può richiedere l'uso di moduli e formulari che non siano stati pubblicati e, in caso di omessa pubblicazione, i relativi procedimenti possono essere avviati anche in assenza dei suddetti moduli o formulari. </text:span></text:p>
        <text:p text:style-name="P36"><text:span text:style-name="T14">Il Consorzio non può respingere l'istanza adducendo il mancato utilizzo dei moduli o formulari o la mancata produzione di tali atti o documenti, e deve invitare l'istante a integrare la documentazione in un termine congruo. </text:span></text:p>
        <text:p text:style-name="P36"><text:span text:style-name="T14">I DATI SU INDICATI CONFLUISCONO NELLA </text:span><text:span text:style-name="T6">SOTTO-SEZIONE DI PRIMO LIVELLO “ATTIVITA’ E PROCEDIMENTI”</text:span></text:p>
        <text:p text:style-name="P41"/>
        <text:p text:style-name="P51"><text:span text:style-name="T6">SCHEDA 8 </text:span></text:p>
        <text:p text:style-name="P51"><text:span text:style-name="T6">Obblighi di pubblicazione concernenti i provvedimenti amministrativi </text:span></text:p>
        <text:p text:style-name="P36"><text:span text:style-name="T14">Il Consorzio pubblica con cadenza semestrale l’elenco dei provvedimenti adottati, con indicazione del contenuto, dell’oggetto, dell’eventuale spesa prevista e degli estremi dei principali documenti contenuti nel fascicolo relativo al procedimento. </text:span></text:p>
        <text:p text:style-name="P59"><text:span text:style-name="T14">I provvedimenti si riferiscono ai seguenti procedimenti di: </text:span></text:p>
        <text:list xml:id="list660598527" text:continue-list="list763560270" text:style-name="WWNum27">
          <text:list-item>
            <text:p text:style-name="P9"><text:span text:style-name="T14">autorizzazione o concessione; </text:span></text:p>
          </text:list-item>
          <text:list-item>
            <text:p text:style-name="P9"><text:span text:style-name="T14">scelta del contraente per l'affidamento di lavori, forniture e servizi, anche con riferimento alla modalità di selezione prescelta ai sensi del codice dei contratti pubblici, relativi a lavori, servizi e forniture, di cui al decreto legislativo 12 aprile 2006, n. 163; </text:span></text:p>
          </text:list-item>
          <text:list-item>
            <text:p text:style-name="P9"><text:span text:style-name="T14">concorsi e prove selettive per l'assunzione del personale e progressioni di carriera; </text:span></text:p>
          </text:list-item>
          <text:list-item>
            <text:p text:style-name="P9"><text:span text:style-name="T14">accordi stipulati dall'amministrazione con soggetti privati o con altre amministrazioni pubbliche. </text:span></text:p>
          </text:list-item>
        </text:list>
        <text:p text:style-name="P51"><text:span text:style-name="T14">Per ciascun provvedimento è pubblicata una scheda sintetica recante il contenuto, l'oggetto, la eventuale spesa prevista e gli estremi relativi ai principali documenti contenuti nel fascicolo relativo al procedimento. </text:span></text:p>
        <text:p text:style-name="P36"><text:span text:style-name="T14">I DATI SU INDICATI CONFLUISCONO NELLA </text:span><text:span text:style-name="T6">SOTTO-SEZIONE DI PRIMO LIVELLO “PROVVEDIMENTI” </text:span></text:p>
        <text:p text:style-name="P41"/>
        <text:p text:style-name="P51"><text:soft-page-break/><text:span text:style-name="T6">SCHEDA 9 </text:span></text:p>
        <text:p text:style-name="P51"><text:span text:style-name="T6">Obblighi di pubblicazione concernenti i contratti pubblici di lavori, servizi e forniture </text:span></text:p>
        <text:p text:style-name="P51"><text:span text:style-name="T14">Fermi restando gli altri obblighi di pubblicità legale,</text:span><text:span text:style-name="T15"> il Consorzio pubblica</text:span><text:span text:style-name="T14">: </text:span></text:p>
        <text:list xml:id="list1830554342" text:continue-numbering="true" text:style-name="WWNum27">
          <text:list-item>
            <text:p text:style-name="P66"><text:span text:style-name="T14">la struttura proponente, l'oggetto del bando, l'elenco degli operatori invitati a presentare offerte, l'aggiudicatario, l'importo di aggiudicazione, i tempi di completamento dell'opera, servizio o fornitura, l'importo delle somme liquidate. Entro il 31 gennaio di ogni anno, tali informazioni, relativamente all'anno precedente, sono pubblicate in tabelle riassuntive rese liberamente scaricabili in un formato digitale standard aperto che consenta di analizzare e rielaborare, anche a fini statistici, i dati informatici (art. 1, comma 32, L. 190/2012); </text:span></text:p>
          </text:list-item>
          <text:list-item>
            <text:p text:style-name="P66"><text:span text:style-name="T14">secondo quanto previsto dal decreto legislativo 12 aprile 2006, n. 163, e, in particolare, dagli articoli 63, 65, 66, 122, 124, 206 e 223, le informazioni relative alle procedure per l'affidamento e l'esecuzione di opere e lavori pubblici, servizi e forniture; </text:span></text:p>
          </text:list-item>
          <text:list-item>
            <text:p text:style-name="P66"><text:span text:style-name="T14">nell'ipotesi di cui all'articolo 57, comma 6, del decreto legislativo 12 aprile 2006, n. 163 (Procedura negoziata senza previa pubblicazione di un bando di gara), la delibera a contrarre. </text:span></text:p>
          </text:list-item>
        </text:list>
        <text:p text:style-name="P42"/>
        <text:p text:style-name="P36"><text:span text:style-name="T6">I DATI SU INDICATI CONFLUISCONO NELLA SOTTO-SEZIONE DI PRIMO LIVELLO “BANDI DI GARA E CONTRATTI” </text:span></text:p>
        <text:p text:style-name="P41"/>
        <text:p text:style-name="P51"><text:span text:style-name="T6">SCHEDA 10 </text:span></text:p>
        <text:p text:style-name="P51"><text:span text:style-name="T6">Obblighi di pubblicazione degli atti di concessione di sovvenzioni, contributi, sussidi e attribuzione di vantaggi economici a persone fisiche ed enti pubblici e privati </text:span></text:p>
        <text:p text:style-name="P51"><text:span text:style-name="T14">Il Consorzio pubblica: </text:span></text:p>
        <text:list xml:id="list770181468" text:continue-numbering="true" text:style-name="WWNum27">
          <text:list-item>
            <text:p text:style-name="P66"><text:span text:style-name="T14">gli atti con i quali sono determinati i criteri e le modalità cui deve attenersi per la concessione di sovvenzioni, contributi, sussidi ed ausili finanziari e per l'attribuzione di vantaggi economici di qualunque genere a persone ed enti pubblici e privati. </text:span></text:p>
          </text:list-item>
          <text:list-item>
            <text:p text:style-name="P66"><text:span text:style-name="T14">gli atti di concessione delle sovvenzioni, contributi, sussidi ed ausili finanziari alle imprese, e comunque di vantaggi economici di qualunque genere a persone ed enti pubblici e privati.</text:span></text:p>
          </text:list-item>
        </text:list>
        <text:p text:style-name="P48"/>
        <text:p text:style-name="P36"><text:span text:style-name="T14">È esclusa la pubblicazione dei dati identificativi delle persone fisiche destinatarie dei provvedimenti di cui al presente articolo, qualora da tali dati sia possibile ricavare informazioni relative allo stato di salute ovvero alla situazione di disagio economico-sociale degli interessati. </text:span></text:p>
        <text:p text:style-name="P36"><text:span text:style-name="T14">I DATI SU INDICATI CONFLUISCONO NELLA </text:span><text:span text:style-name="T6">SOTTO-SEZIONE DI PRIMO LIVELLO “SOVVENZIONI, CONTRIBUTI, SUSSIDI, VANTAGGI ECONOMICI” </text:span></text:p>
        <text:p text:style-name="P41"/>
        <text:p text:style-name="P51"><text:span text:style-name="T6">SCHEDA 11 </text:span></text:p>
        <text:p text:style-name="P51"><text:span text:style-name="T6">Obblighi di pubblicazione del bilancio, preventivo e consuntivo </text:span></text:p>
        <text:p text:style-name="P51"><text:span text:style-name="T14">Il Consorzio pubblica: </text:span></text:p>
        <text:list xml:id="list1623763588" text:style-name="WWNum29">
          <text:list-item>
            <text:p text:style-name="P6"><text:span text:style-name="T14">i dati relativi al bilancio di previsione e a quello consuntivo di ciascun anno in forma sintetica, aggregata e semplificata, anche con il ricorso a rappresentazioni grafiche, al fine di assicurare la piena accessibilità e comprensibilità. </text:span></text:p>
          </text:list-item>
        </text:list>
        <text:p text:style-name="P36"><text:span text:style-name="T14">I DATI SU INDICATI CONFLUISCONO NELLA </text:span><text:span text:style-name="T6">SOTTO-SEZIONE DI PRIMO LIVELLO “BILANCI” </text:span></text:p>
        <text:p text:style-name="P41"/>
        <text:p text:style-name="P51"><text:soft-page-break/><text:span text:style-name="T6">SCHEDA 12 </text:span></text:p>
        <text:p text:style-name="P51"><text:span text:style-name="T6">Obblighi di pubblicazione concernenti i beni immobili e la gestione del patrimonio </text:span></text:p>
        <text:p text:style-name="P51"><text:span text:style-name="T14">Il Consorzio pubblica: </text:span></text:p>
        <text:list xml:id="list1050074603" text:continue-numbering="true" text:style-name="WWNum29">
          <text:list-item>
            <text:p text:style-name="P6"><text:span text:style-name="T14">le informazioni identificative degli immobili posseduti, nonché i canoni di locazione o di affitto versati o percepiti. </text:span></text:p>
          </text:list-item>
        </text:list>
        <text:p text:style-name="P36"><text:span text:style-name="T14">I DATI SU INDICATI CONFLUISCONO NELLA </text:span><text:span text:style-name="T6">SOTTO-SEZIONE DI PRIMO LIVELLO “BENI IMMOBILI E GESTIONE DEL PATRIMONIO”</text:span></text:p>
        <text:p text:style-name="P41"/>
        <text:p text:style-name="P41"/>
        <text:p text:style-name="P41"/>
        <text:p text:style-name="P51"><text:span text:style-name="T6">SCHEDA 13 </text:span></text:p>
        <text:p text:style-name="P51"><text:span text:style-name="T6">Obblighi di pubblicazione concernenti i tempi di pagamento e le informazioni necessarie per l'effettuazione di pagamenti informatici</text:span></text:p>
        <text:p text:style-name="P51"><text:span text:style-name="T14">Il Consorzio pubblica: </text:span></text:p>
        <text:list xml:id="list77323971" text:continue-numbering="true" text:style-name="WWNum29">
          <text:list-item>
            <text:p text:style-name="P5"><text:span text:style-name="T14">un indicatore dei propri tempi medi di pagamento relativi agli acquisti di beni, servizi e forniture, denominato: «indicatore di tempestività dei pagamenti» </text:span></text:p>
          </text:list-item>
        </text:list>
        <text:p text:style-name="P36"><text:span text:style-name="T14">Nei rapporti con l'utenza le amministrazioni sono tenute a far data dal 1° giugno 2013 ad accettare i pagamenti ad essi spettanti, a qualsiasi titolo dovuti, anche con l'uso delle tecnologie dell'informazione e della comunicazione. A tal fine pubblicano e specificano nelle richieste di pagamento: </text:span></text:p>
        <text:list xml:id="list1997940205" text:continue-numbering="true" text:style-name="WWNum29">
          <text:list-item>
            <text:p text:style-name="P5"><text:span text:style-name="T14"><text:s/>i codici IBAN identificativi del conto di pagamento, ovvero dell'imputazione del versamento in Tesoreria, di cui all'articolo 3 del decreto del Ministro dell'economia e delle finanze 9 ottobre 2006, n. 293, tramite i quali i soggetti versanti possono effettuare i pagamenti mediante bonifico bancario o postale, ovvero gli identificativi del conto corrente postale sul quale i soggetti versanti possono effettuare i pagamenti mediante bollettino postale; </text:span></text:p>
          </text:list-item>
          <text:list-item>
            <text:p text:style-name="P5"><text:span text:style-name="T14">i codici identificativi del pagamento da indicare obbligatoriamente per il versamento.</text:span></text:p>
          </text:list-item>
        </text:list>
        <text:p text:style-name="P36"><text:span text:style-name="T14">I DATI SU INDICATI CONFLUISCONO NELLA </text:span><text:span text:style-name="T6">SOTTO-SEZIONE DI PRIMO LIVELLO “PAGAMENTI DELL’AMMINISTRAZIONE” </text:span></text:p>
        <text:p text:style-name="P45"/>
        <text:p text:style-name="P45"/>
        <text:p text:style-name="P52"><text:span text:style-name="T10">*** <text:s text:c="2"/>*** <text:s text:c="2"/>***</text:span></text:p>
        <text:p text:style-name="P90"/>
        <text:p text:style-name="P90"/>
        <text:p text:style-name="P90"/>
        <text:p text:style-name="P90"/>
        <text:p text:style-name="P90"/>
        <text:p text:style-name="P90"><text:soft-page-break/></text:p>
        <text:p text:style-name="P90"/>
        <text:p text:style-name="P92"><text:span text:style-name="T35">Il presente Programma triennale per la trasparenza e l'integrità (P.T.T.I.) 2016-2018 del Consorzio di Ricerca Filiera Carni rappresenta un aggiornamento del precedente Programma 2015-2017, adottato, su proposta del Responsabile per la Prevenzione della Corruzione e per la Trasparenza, con delibera del Comitato dei Consorziati del 09.07.2015, che costituisce l’atto di <text:s/>prima attuazione degli adempimenti previsti in materia di trasparenza amministrativa dalla Legge 6 novembre 2012, n. 190 e dal Decreto legislativo 14 <text:s/>marzo 2013, n. 33. </text:span></text:p>
        <text:p text:style-name="P93"><text:span text:style-name="T35">Il presente documento individua gli obiettivi e le azioni ai fini della completa attuazione della normativa in materia di trasparenza nel triennio di riferimento. </text:span></text:p>
        <text:p text:style-name="P93"><text:span text:style-name="T35">Le azioni del Programma triennale si raccordano con le misure e gli interventi previsti dal Piano di prevenzione della corruzione.</text:span></text:p>
        <text:p text:style-name="P94"><text:span text:style-name="T35"><text:tab/>Alla corretta attuazione del Programma concorrono i soggetti titolari dei dati per i quali vige l’obbligo di pubblicazione: il Responsabile, i Referenti (Componenti del Comitato dei Consorziati), i dipendenti del Consorzio di Ricerca Filiera Carni.</text:span></text:p>
        <text:p text:style-name="P94"><text:span text:style-name="T35">Inoltre, i 3 dipendenti del CoRFilCarni, ai sensi del Codice di comportamento assicurano l’adempimento degli obblighi di trasparenza previsti in capo al Consorzio secondo le disposizioni normative vigenti, prestando la massima collaborazione nella elaborazione, reperimento e trasmissione dei dati sottoposti all’obbligo di pubblicazione sul sito istituzionale – sezione “Amministrazione Trasparente”. </text:span></text:p>
        <text:p text:style-name="P94"><text:span text:style-name="T35">Per la concreta attuazione del Programma è indispensabile la condivisione degli obiettivi e delle azioni programmate con tutti i soggetti coinvolti al fine di assicurare il perfezionamento della trasparenza amministrativa </text:span></text:p>
        <text:p text:style-name="P95"/>
        <text:p text:style-name="P96"><text:span text:style-name="T36">Iniziative e strumenti di comunicazione per la diffusione dei contenuti del P.T.T.I. e dei dati pubblicati nella sezione “Amministrazione Trasparente” </text:span></text:p>
        <text:p text:style-name="P98"><text:span text:style-name="T37"><text:s/></text:span></text:p>
        <text:p text:style-name="P99"><text:span text:style-name="T37">Il presente aggiornamento del P.T.T.I. sarà pubblicato, conformemente alle previsioni dell’Allegato <text:s/>al d.lgs. 33/2013 e dell’Allegato 1 alla delibera A.N.AC. n. 50/2013, sul sito web istituzionale del Consorzio www.corfilcarni.it, nella sezione “Amministrazione Trasparente”, sotto-sezione di primo livello “Disposizioni Generali”, sotto-sezione di secondo livello ”Programma per la Trasparenza e l’Integrità”, ove è già pubblicato il P.T.T.I. 2015-2017 e verranno pubblicati anche i successivi aggiornamenti annuali.</text:span></text:p>
        <text:p text:style-name="P91"><text:span text:style-name="T37">Sono state avviate le attività volte alla diffusione del presente documento al fine di assicurare la reale conoscenza dei suoi contenuti nonché delle informazioni pubblicate nella sezione “Amministrazione Trasparente”. <text:s/>Il presente Programma, analogamente al P.T.T.I. 2015-2017, sarà notificato, tramite e-mail, a tutti i dipendenti, ai soggetti e consulenti che a qualsiasi titolo collaborano con il CoRFilCarni.</text:span></text:p>
        <text:p text:style-name="P91"><text:span text:style-name="T37">Durante l’anno in corso si programmeranno iniziative formative sui contenuti del P.T.T.I. al fine di favorire il pieno e motivato coinvolgimento e la partecipazione attiva del personale, anche in termini propositivi, per il reperimento, l’organizzazione e la pubblicazione dei dati. <text:s text:c="3"/></text:span></text:p>
        <text:p text:style-name="P76"><text:span text:style-name="T12">Al fine di poter raggiungere ottimali livelli di trasparenza i Referenti assicurano che tutta l’attività del CoRFilCarni, in particolare, quella che concerne la pubblicazione di dati, informazioni e documenti nella sezione “Amministrazione Trasparente” sia tale da garantire la semplicità di consultazione e di comprensibilità, utilizzando un linguaggio semplice e chiaro. <text:s/></text:span></text:p>
        <text:p text:style-name="P100"><text:span text:style-name="T37"><text:s/></text:span></text:p>
        <text:p text:style-name="P77"><text:span text:style-name="T8">Decorrenza e durata dell'obbligo di pubblicazione – Aggiornamento dei dati pubblicati nella sezione “Amministrazione Trasparente” </text:span></text:p>
        <text:p text:style-name="P101"><text:span text:style-name="T35"><text:s/></text:span></text:p>
        <text:p text:style-name="P91"><text:span text:style-name="T35"><text:s/>Ai sensi del D.lgs. 33/2013 i dati, le informazioni e i documenti oggetto di pubblicazione obbligatoria sono pubblicati per un periodo di cinque anni decorrenti dal 1 gennaio dell'anno successivo a quello da cui decorre l'obbligo di pubblicazione, e comunque fino a che gli atti pubblicati producono i loro effetti, fatti salvi i diversi termini previsti dalla normativa in materia di trattamento dei dati personali e quanto previsto da specifiche disposizioni di legge. </text:span></text:p>
        <text:p text:style-name="P91"><text:span text:style-name="T35">Tutte le pagine della sezione “Amministrazione Trasparente” devono riportare la data di pubblicazione dei dati nonché le date dei successivi aggiornamenti degli stessi. <text:s/>Tutti i campi delle pagine della sezione “Amministrazione Trasparente” che riportano le informazioni/dati/documenti da pubblicare devono essere obbligatoriamente popolati e, laddove mancanti, occorre pubblicare un avviso che ne dia idonea motivazione. </text:span></text:p>
        <text:p text:style-name="P91"><text:span text:style-name="T35">Allo scadere del termine di durata dell'obbligo di pubblicazione i documenti saranno organizzati all'interno di distinte sezioni di archivio presenti in ciascuna sotto-sezione di secondo livello della sezione “Amministrazione Trasparente”. </text:span></text:p>
        <text:p text:style-name="P102"><text:span text:style-name="T35"><text:s text:c="3"/></text:span></text:p>
        <text:p text:style-name="P97"><text:span text:style-name="T36">Posta elettronica certificata (PEC) </text:span></text:p>
        <text:p text:style-name="P103"><text:span text:style-name="T38"><text:s/></text:span></text:p>
        <text:p text:style-name="P91"><text:soft-page-break/><text:span text:style-name="T37">Gli uffici del CoRFilCarni sono tenuti ad utilizzare quale principale modalità di trasmissione di corrispondenza esterna al Consorzio, la PEC, e la posta elettronica ordinaria per la corrispondenza interna, in sostituzione delle comunicazioni in forma cartacea, in quanto funzionale anche all'attuazione dei principi di trasparenza.</text:span><text:span text:style-name="T38"> </text:span></text:p>
        <text:p text:style-name="P104"/>
        <text:p text:style-name="P105"/>
        <text:p text:style-name="P106"><text:span text:style-name="T8">Accesso civico </text:span></text:p>
        <text:p text:style-name="P107"><text:span text:style-name="T35"><text:s/></text:span></text:p>
        <text:p text:style-name="P76"><text:span text:style-name="T35">In attuazione del disposto normativo di cui all’art. 5 del d.lgs <text:s/>33/2013 nella sezione “Amministrazione Trasparente“, sotto-sezione di primo livello “Altri contenuti”, sottosezione di secondo livello “Accesso Civico“ è pubblicata l’istanza per poterne esercitare il diritto, ove <text:s/>sono <text:s/>contenute <text:s/>informazioni <text:s/>sulle <text:s/>modalità <text:s/>di presentazione della richiesta al Responsabile</text:span><text:span text:style-name="T12"> della Trasparenza</text:span><text:span text:style-name="T35">.</text:span></text:p>
        <text:p text:style-name="P108"/>
        <text:p text:style-name="P53"/>
        <text:p text:style-name="P109"/>
        <text:p text:style-name="P45"/>
        <text:p text:style-name="P1"/>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grddl:transformation="http://docs.oasis-open.org/office/1.2/xslt/odf2rdf.xsl">
  <office:font-face-decls>
    <style:font-face style:name="Symbol" svg:font-family="Symbol" style:font-adornments="Regolare" style:font-pitch="variable" style:font-charset="x-symbol"/>
    <style:font-face style:name="Wingdings" svg:font-family="Wingdings" style:font-adornments="Regular" style:font-pitch="variable" style:font-charset="x-symbol"/>
    <style:font-face style:name="Lucida Sans1" svg:font-family="'Lucida Sans'"/>
    <style:font-face style:name="Courier New" svg:font-family="'Courier New'" style:font-adornments="Normale" style:font-family-generic="modern" style:font-pitch="fixed"/>
    <style:font-face style:name="Arial1" svg:font-family="Aria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Normale" style:font-family-generic="swiss" style:font-pitch="variable"/>
    <style:font-face style:name="Arial3" svg:font-family="Arial" style:font-family-generic="system" style:font-pitch="variable"/>
    <style:font-face style:name="Calibri" svg:font-family="Calibri" style:font-family-generic="system" style:font-pitch="variable"/>
    <style:font-face style:name="Courier New1" svg:font-family="'Courier New'" style:font-family-generic="system" style:font-pitch="variable"/>
    <style:font-face style:name="Lucida Sans" svg:font-family="'Lucida Sans'" style:font-family-generic="system" style:font-pitch="variable"/>
    <style:font-face style:name="Palatino Linotype" svg:font-family="'Palatino Linotype'" style:font-family-generic="system" style:font-pitch="variable"/>
    <style:font-face style:name="SimSun" svg:font-family="SimSun" style:font-family-generic="system" style:font-pitch="variable"/>
    <style:font-face style:name="Tahoma1" svg:font-family="Tahoma" style:font-family-generic="system" style:font-pitch="variable"/>
    <style:font-face style:name="Times New Roman1" svg:font-family="'Times New Roman'"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it" fo:country="IT"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page"/>
      <style:text-properties style:use-window-font-color="true" style:font-name="Times New Roman" fo:font-size="12pt" fo:language="it" fo:country="IT" style:letter-kerning="true" style:font-name-asian="SimSun" style:font-size-asian="12pt" style:language-asian="zh" style:country-asian="CN"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margin-top="0cm" fo:margin-bottom="0.353cm" fo:line-height="115%" fo:orphans="2" fo:widows="2" style:writing-mode="lr-tb"/>
      <style:text-properties style:use-window-font-color="true" fo:font-size="11pt" style:font-size-asian="11pt" style:font-size-complex="11pt"/>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SimSun" style:font-size-asian="14pt" style:font-name-complex="Lucida Sans"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Lucida Sans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Lucida Sans1" style:font-size-complex="12pt" style:font-style-complex="italic"/>
    </style:style>
    <style:style style:name="Index" style:family="paragraph" style:parent-style-name="Standard" style:class="index">
      <style:paragraph-properties text:number-lines="false" text:line-number="0"/>
      <style:text-properties style:font-name-complex="Lucida Sans1"/>
    </style:style>
    <style:style style:name="Header" style:family="paragraph" style:parent-style-name="Standard" style:default-outline-level=""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default-outline-level="" style:class="extra">
      <style:paragraph-properties text:number-lines="false" text:line-number="0">
        <style:tab-stops>
          <style:tab-stop style:position="8.5cm" style:type="center"/>
          <style:tab-stop style:position="17cm" style:type="right"/>
        </style:tab-stops>
      </style:paragraph-properties>
    </style:style>
    <style:style style:name="Balloon_20_Text" style:display-name="Balloon Text" style:family="paragraph" style:parent-style-name="Standard" style:default-outline-level="">
      <style:paragraph-properties fo:margin-top="0cm" fo:margin-bottom="0cm" fo:line-height="100%"/>
      <style:text-properties style:font-name="Tahoma" fo:font-size="8pt" style:font-size-asian="8pt" style:font-name-complex="Tahoma1" style:font-size-complex="8pt"/>
    </style:style>
    <style:style style:name="List_20_Paragraph" style:display-name="List Paragraph" style:family="paragraph" style:parent-style-name="Standard" style:default-outline-level="">
      <style:paragraph-properties fo:margin-left="1.249cm" fo:margin-right="0cm" fo:text-indent="0cm" style:auto-text-indent="false"/>
    </style:style>
    <style:style style:name="Body_20_Text_20_3" style:display-name="Body Text 3" style:family="paragraph" style:parent-style-name="Standard" style:default-outline-level="">
      <style:paragraph-properties fo:margin-top="0cm" fo:margin-bottom="0.212cm" fo:line-height="100%"/>
      <style:text-properties style:font-name="Times New Roman" fo:font-size="8pt" style:font-size-asian="8pt" style:font-size-complex="8pt"/>
    </style:style>
    <style:style style:name="footnote_20_text" style:display-name="footnote text" style:family="paragraph" style:parent-style-name="Standard" style:default-outline-level="">
      <style:paragraph-properties fo:margin-top="0cm" fo:margin-bottom="0cm" fo:line-height="100%"/>
      <style:text-properties fo:font-size="10pt" style:font-name-asian="Calibri" style:font-size-asian="10pt" style:language-asian="en" style:country-asian="US" style:font-size-complex="10pt"/>
    </style:style>
    <style:style style:name="Default_20_Paragraph_20_Font" style:display-name="Default Paragraph Font" style:family="text"/>
    <style:style style:name="Internet_20_link" style:display-name="Internet link" style:family="text">
      <style:text-properties fo:color="#0000ff" fo:language="zxx" fo:country="none" style:text-underline-style="solid" style:text-underline-width="auto" style:text-underline-color="font-color" style:language-asian="zxx" style:country-asian="none" style:language-complex="zxx" style:country-complex="none"/>
    </style:style>
    <style:style style:name="Intestazione_20_Carattere" style:display-name="Intestazione Carattere" style:family="text">
      <style:text-properties fo:font-size="11pt" style:font-size-asian="11pt" style:font-size-complex="11pt"/>
    </style:style>
    <style:style style:name="Piè_20_di_20_pagina_20_Carattere" style:display-name="Piè di pagina Carattere" style:family="text">
      <style:text-properties fo:font-size="11pt" style:font-size-asian="11pt" style:font-size-complex="11pt"/>
    </style:style>
    <style:style style:name="Testo_20_fumetto_20_Carattere" style:display-name="Testo fumetto Carattere" style:family="text">
      <style:text-properties style:font-name="Tahoma" fo:font-size="8pt" style:font-size-asian="8pt" style:font-name-complex="Tahoma1" style:font-size-complex="8pt"/>
    </style:style>
    <style:style style:name="Corpo_20_del_20_testo_20_3_20_Carattere" style:display-name="Corpo del testo 3 Carattere" style:family="text">
      <style:text-properties style:font-name="Times New Roman" fo:font-size="8pt" style:font-size-asian="8pt" style:font-size-complex="8pt"/>
    </style:style>
    <style:style style:name="FollowedHyperlink" style:family="text">
      <style:text-properties fo:color="#800080" style:text-underline-style="solid" style:text-underline-width="auto" style:text-underline-color="font-color"/>
    </style:style>
    <style:style style:name="Testo_20_nota_20_a_20_piè_20_di_20_pagina_20_Carattere" style:display-name="Testo nota a piè di pagina Carattere" style:family="text">
      <style:text-properties style:font-name-asian="Calibri" style:language-asian="en" style:country-asian="US"/>
    </style:style>
    <style:style style:name="footnote_20_reference" style:display-name="footnote reference" style:family="text">
      <style:text-properties style:text-position="super 58%"/>
    </style:style>
    <style:style style:name="ListLabel_20_1" style:display-name="ListLabel 1" style:family="text">
      <style:text-properties style:font-name-asian="Times New Roman1" style:font-name-complex="Times New Roman1"/>
    </style:style>
    <style:style style:name="ListLabel_20_2" style:display-name="ListLabel 2" style:family="text">
      <style:text-properties style:font-name-complex="Courier New1"/>
    </style:style>
    <style:style style:name="ListLabel_20_3" style:display-name="ListLabel 3" style:family="text">
      <style:text-properties fo:font-weight="normal" style:font-weight-asian="normal"/>
    </style:style>
    <style:style style:name="ListLabel_20_4" style:display-name="ListLabel 4" style:family="text">
      <style:text-properties fo:font-weight="bold" style:font-weight-asian="bold"/>
    </style:style>
    <style:style style:name="ListLabel_20_5" style:display-name="ListLabel 5" style:family="text">
      <style:text-properties fo:font-size="12pt" fo:font-weight="bold" style:font-size-asian="12pt" style:font-weight-asian="bold" style:font-name-complex="Times New Roman1" style:font-size-complex="12pt"/>
    </style:style>
    <style:style style:name="ListLabel_20_6" style:display-name="ListLabel 6" style:family="text">
      <style:text-properties style:font-name-asian="Calibri" style:font-name-complex="Arial3"/>
    </style:style>
    <style:style style:name="ListLabel_20_7" style:display-name="ListLabel 7" style:family="text">
      <style:text-properties style:font-name-asian="Times New Roman1" style:font-name-complex="Arial3"/>
    </style:style>
    <style:style style:name="Graphics"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Num1">
      <text:list-level-style-bullet text:level="1" text:style-name="ListLabel_20_1" style:num-suffix="-" text:bullet-char="-">
        <style:list-level-properties text:list-level-position-and-space-mode="label-alignment">
          <style:list-level-label-alignment text:label-followed-by="listtab" fo:text-indent="-0.635cm" fo:margin-left="1.27cm"/>
        </style:list-level-properties>
        <style:text-properties fo:font-family="'Times New Roman'" style:font-style-name="Normale" style:font-family-generic="roman" style:font-pitch="variable"/>
      </text:list-level-style-bullet>
      <text:list-level-style-bullet text:level="2" text:style-name="ListLabel_20_2" style:num-suffix="o"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2" style:num-suffix="o"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2" style:num-suffix="o"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bullet text:level="1" text:style-name="ListLabel_20_1" style:num-suffix="-" text:bullet-char="-">
        <style:list-level-properties text:list-level-position-and-space-mode="label-alignment">
          <style:list-level-label-alignment text:label-followed-by="listtab" fo:text-indent="-0.635cm" fo:margin-left="1.905cm"/>
        </style:list-level-properties>
        <style:text-properties fo:font-family="'Times New Roman'" style:font-style-name="Normale" style:font-family-generic="roman" style:font-pitch="variable"/>
      </text:list-level-style-bullet>
      <text:list-level-style-bullet text:level="2" text:style-name="ListLabel_20_2" style:num-suffix="o" text:bullet-char="o">
        <style:list-level-properties text:list-level-position-and-space-mode="label-alignment">
          <style:list-level-label-alignment text:label-followed-by="listtab" fo:text-indent="-0.635cm" fo:margin-left="3.175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4.445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715cm"/>
        </style:list-level-properties>
        <style:text-properties style:font-name="Symbol"/>
      </text:list-level-style-bullet>
      <text:list-level-style-bullet text:level="5" text:style-name="ListLabel_20_2" style:num-suffix="o" text:bullet-char="o">
        <style:list-level-properties text:list-level-position-and-space-mode="label-alignment">
          <style:list-level-label-alignment text:label-followed-by="listtab" fo:text-indent="-0.635cm" fo:margin-left="6.98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8.255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9.525cm"/>
        </style:list-level-properties>
        <style:text-properties style:font-name="Symbol"/>
      </text:list-level-style-bullet>
      <text:list-level-style-bullet text:level="8" text:style-name="ListLabel_20_2" style:num-suffix="o" text:bullet-char="o">
        <style:list-level-properties text:list-level-position-and-space-mode="label-alignment">
          <style:list-level-label-alignment text:label-followed-by="listtab" fo:text-indent="-0.635cm" fo:margin-left="10.795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2.06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bullet text:level="1" style:num-suffix="" text:bullet-char="">
        <style:list-level-properties text:list-level-position-and-space-mode="label-alignment">
          <style:list-level-label-alignment text:label-followed-by="listtab" fo:text-indent="-0.635cm" fo:margin-left="5.387cm"/>
        </style:list-level-properties>
        <style:text-properties style:font-name="Symbol"/>
      </text:list-level-style-bullet>
      <text:list-level-style-bullet text:level="2" text:style-name="ListLabel_20_2" style:num-suffix="o" text:bullet-char="o">
        <style:list-level-properties text:list-level-position-and-space-mode="label-alignment">
          <style:list-level-label-alignment text:label-followed-by="listtab" fo:text-indent="-0.635cm" fo:margin-left="15.639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4.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6.08cm"/>
        </style:list-level-properties>
        <style:text-properties style:font-name="Symbol"/>
      </text:list-level-style-bullet>
      <text:list-level-style-bullet text:level="5" text:style-name="ListLabel_20_2" style:num-suffix="o" text:bullet-char="o">
        <style:list-level-properties text:list-level-position-and-space-mode="label-alignment">
          <style:list-level-label-alignment text:label-followed-by="listtab" fo:text-indent="-0.635cm" fo:margin-left="7.3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8.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9.89cm"/>
        </style:list-level-properties>
        <style:text-properties style:font-name="Symbol"/>
      </text:list-level-style-bullet>
      <text:list-level-style-bullet text:level="8" text:style-name="ListLabel_20_2" style:num-suffix="o" text:bullet-char="o">
        <style:list-level-properties text:list-level-position-and-space-mode="label-alignment">
          <style:list-level-label-alignment text:label-followed-by="listtab" fo:text-indent="-0.635cm" fo:margin-left="11.16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2.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style:num-suffix=")" style:num-format="a">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905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4.175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445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6.71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7.985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9.255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0.525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1.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bullet text:level="1" style:num-suffix="" text:bullet-char="">
        <style:list-level-properties text:list-level-position-and-space-mode="label-alignment">
          <style:list-level-label-alignment text:label-followed-by="listtab" fo:text-indent="-0.635cm" fo:margin-left="2.635cm"/>
        </style:list-level-properties>
        <style:text-properties style:font-name="Symbol"/>
      </text:list-level-style-bullet>
      <text:list-level-style-bullet text:level="2" text:style-name="ListLabel_20_2" style:num-suffix="o" text:bullet-char="o">
        <style:list-level-properties text:list-level-position-and-space-mode="label-alignment">
          <style:list-level-label-alignment text:label-followed-by="listtab" fo:text-indent="-0.635cm" fo:margin-left="3.657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4.927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6.197cm"/>
        </style:list-level-properties>
        <style:text-properties style:font-name="Symbol"/>
      </text:list-level-style-bullet>
      <text:list-level-style-bullet text:level="5" text:style-name="ListLabel_20_2" style:num-suffix="o" text:bullet-char="o">
        <style:list-level-properties text:list-level-position-and-space-mode="label-alignment">
          <style:list-level-label-alignment text:label-followed-by="listtab" fo:text-indent="-0.635cm" fo:margin-left="7.467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8.737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10.007cm"/>
        </style:list-level-properties>
        <style:text-properties style:font-name="Symbol"/>
      </text:list-level-style-bullet>
      <text:list-level-style-bullet text:level="8" text:style-name="ListLabel_20_2" style:num-suffix="o" text:bullet-char="o">
        <style:list-level-properties text:list-level-position-and-space-mode="label-alignment">
          <style:list-level-label-alignment text:label-followed-by="listtab" fo:text-indent="-0.635cm" fo:margin-left="11.277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2.547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style:num-suffix="" text:bullet-char="">
        <style:list-level-properties text:list-level-position-and-space-mode="label-alignment">
          <style:list-level-label-alignment text:label-followed-by="listtab" fo:text-indent="-0.635cm" fo:margin-left="2.272cm"/>
        </style:list-level-properties>
        <style:text-properties style:font-name="Wingdings"/>
      </text:list-level-style-bullet>
      <text:list-level-style-bullet text:level="2" text:style-name="ListLabel_20_2" style:num-suffix="o" text:bullet-char="o">
        <style:list-level-properties text:list-level-position-and-space-mode="label-alignment">
          <style:list-level-label-alignment text:label-followed-by="listtab" fo:text-indent="-0.635cm" fo:margin-left="3.542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4.812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6.082cm"/>
        </style:list-level-properties>
        <style:text-properties style:font-name="Symbol"/>
      </text:list-level-style-bullet>
      <text:list-level-style-bullet text:level="5" text:style-name="ListLabel_20_2" style:num-suffix="o" text:bullet-char="o">
        <style:list-level-properties text:list-level-position-and-space-mode="label-alignment">
          <style:list-level-label-alignment text:label-followed-by="listtab" fo:text-indent="-0.635cm" fo:margin-left="7.352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8.62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9.892cm"/>
        </style:list-level-properties>
        <style:text-properties style:font-name="Symbol"/>
      </text:list-level-style-bullet>
      <text:list-level-style-bullet text:level="8" text:style-name="ListLabel_20_2" style:num-suffix="o" text:bullet-char="o">
        <style:list-level-properties text:list-level-position-and-space-mode="label-alignment">
          <style:list-level-label-alignment text:label-followed-by="listtab" fo:text-indent="-0.635cm" fo:margin-left="11.162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2.432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bullet text:level="1" style:num-suffix="" text:bullet-char="">
        <style:list-level-properties text:list-level-position-and-space-mode="label-alignment">
          <style:list-level-label-alignment text:label-followed-by="listtab" fo:text-indent="-0.635cm" fo:margin-left="3.542cm"/>
        </style:list-level-properties>
        <style:text-properties style:font-name="Symbol"/>
      </text:list-level-style-bullet>
      <text:list-level-style-bullet text:level="2" text:style-name="ListLabel_20_2" style:num-suffix="o" text:bullet-char="o">
        <style:list-level-properties text:list-level-position-and-space-mode="label-alignment">
          <style:list-level-label-alignment text:label-followed-by="listtab" fo:text-indent="-0.635cm" fo:margin-left="4.812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6.082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7.352cm"/>
        </style:list-level-properties>
        <style:text-properties style:font-name="Symbol"/>
      </text:list-level-style-bullet>
      <text:list-level-style-bullet text:level="5" text:style-name="ListLabel_20_2" style:num-suffix="o" text:bullet-char="o">
        <style:list-level-properties text:list-level-position-and-space-mode="label-alignment">
          <style:list-level-label-alignment text:label-followed-by="listtab" fo:text-indent="-0.635cm" fo:margin-left="8.622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9.89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11.162cm"/>
        </style:list-level-properties>
        <style:text-properties style:font-name="Symbol"/>
      </text:list-level-style-bullet>
      <text:list-level-style-bullet text:level="8" text:style-name="ListLabel_20_2" style:num-suffix="o" text:bullet-char="o">
        <style:list-level-properties text:list-level-position-and-space-mode="label-alignment">
          <style:list-level-label-alignment text:label-followed-by="listtab" fo:text-indent="-0.635cm" fo:margin-left="12.432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3.702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bullet text:level="1" style:num-suffix="" text:bullet-char="">
        <style:list-level-properties text:list-level-position-and-space-mode="label-alignment">
          <style:list-level-label-alignment text:label-followed-by="listtab" fo:text-indent="-0.635cm" fo:margin-left="2.27cm"/>
        </style:list-level-properties>
        <style:text-properties style:font-name="Wingdings"/>
      </text:list-level-style-bullet>
      <text:list-level-style-bullet text:level="2" text:style-name="ListLabel_20_2" style:num-suffix="o" text:bullet-char="o">
        <style:list-level-properties text:list-level-position-and-space-mode="label-alignment">
          <style:list-level-label-alignment text:label-followed-by="listtab" fo:text-indent="-0.635cm" fo:margin-left="3.54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4.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6.08cm"/>
        </style:list-level-properties>
        <style:text-properties style:font-name="Symbol"/>
      </text:list-level-style-bullet>
      <text:list-level-style-bullet text:level="5" text:style-name="ListLabel_20_2" style:num-suffix="o" text:bullet-char="o">
        <style:list-level-properties text:list-level-position-and-space-mode="label-alignment">
          <style:list-level-label-alignment text:label-followed-by="listtab" fo:text-indent="-0.635cm" fo:margin-left="7.3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8.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9.89cm"/>
        </style:list-level-properties>
        <style:text-properties style:font-name="Symbol"/>
      </text:list-level-style-bullet>
      <text:list-level-style-bullet text:level="8" text:style-name="ListLabel_20_2" style:num-suffix="o" text:bullet-char="o">
        <style:list-level-properties text:list-level-position-and-space-mode="label-alignment">
          <style:list-level-label-alignment text:label-followed-by="listtab" fo:text-indent="-0.635cm" fo:margin-left="11.16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2.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bullet text:level="1" style:num-suffix="" text:bullet-char="">
        <style:list-level-properties text:list-level-position-and-space-mode="label-alignment">
          <style:list-level-label-alignment text:label-followed-by="listtab" fo:text-indent="-0.635cm" fo:margin-left="1.905cm"/>
        </style:list-level-properties>
        <style:text-properties style:font-name="Symbol"/>
      </text:list-level-style-bullet>
      <text:list-level-style-bullet text:level="2" text:style-name="ListLabel_20_2" style:num-suffix="o" text:bullet-char="o">
        <style:list-level-properties text:list-level-position-and-space-mode="label-alignment">
          <style:list-level-label-alignment text:label-followed-by="listtab" fo:text-indent="-0.635cm" fo:margin-left="3.175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4.445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715cm"/>
        </style:list-level-properties>
        <style:text-properties style:font-name="Symbol"/>
      </text:list-level-style-bullet>
      <text:list-level-style-bullet text:level="5" text:style-name="ListLabel_20_2" style:num-suffix="o" text:bullet-char="o">
        <style:list-level-properties text:list-level-position-and-space-mode="label-alignment">
          <style:list-level-label-alignment text:label-followed-by="listtab" fo:text-indent="-0.635cm" fo:margin-left="6.98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8.255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9.525cm"/>
        </style:list-level-properties>
        <style:text-properties style:font-name="Symbol"/>
      </text:list-level-style-bullet>
      <text:list-level-style-bullet text:level="8" text:style-name="ListLabel_20_2" style:num-suffix="o" text:bullet-char="o">
        <style:list-level-properties text:list-level-position-and-space-mode="label-alignment">
          <style:list-level-label-alignment text:label-followed-by="listtab" fo:text-indent="-0.635cm" fo:margin-left="10.795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2.06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text:style-name="ListLabel_20_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bullet text:level="2" text:style-name="ListLabel_20_2" style:num-suffix="o"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ListLabel_20_2" style:num-suffix="o"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ListLabel_20_2" style:num-suffix="o"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bullet text:level="1" style:num-suffix="" text:bullet-char="">
        <style:list-level-properties text:list-level-position-and-space-mode="label-alignment">
          <style:list-level-label-alignment text:label-followed-by="listtab" fo:text-indent="-0.635cm" fo:margin-left="2.54cm"/>
        </style:list-level-properties>
        <style:text-properties style:font-name="Wingdings"/>
      </text:list-level-style-bullet>
      <text:list-level-style-bullet text:level="2" style:num-suffix="o" text:bullet-char="o">
        <style:list-level-properties text:list-level-position-and-space-mode="label-alignment">
          <style:list-level-label-alignment text:label-followed-by="listtab" fo:text-indent="-0.635cm" fo:margin-left="3.81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6.35cm"/>
        </style:list-level-properties>
        <style:text-properties style:font-name="Symbol"/>
      </text:list-level-style-bullet>
      <text:list-level-style-bullet text:level="5" style:num-suffix="o" text:bullet-char="o">
        <style:list-level-properties text:list-level-position-and-space-mode="label-alignment">
          <style:list-level-label-alignment text:label-followed-by="listtab" fo:text-indent="-0.635cm" fo:margin-left="7.62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10.16cm"/>
        </style:list-level-properties>
        <style:text-properties style:font-name="Symbol"/>
      </text:list-level-style-bullet>
      <text:list-level-style-bullet text:level="8" style:num-suffix="o" text:bullet-char="o">
        <style:list-level-properties text:list-level-position-and-space-mode="label-alignment">
          <style:list-level-label-alignment text:label-followed-by="listtab" fo:text-indent="-0.635cm" fo:margin-left="11.43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bullet text:level="1" style:num-suffix="" text:bullet-char="">
        <style:list-level-properties text:list-level-position-and-space-mode="label-alignment">
          <style:list-level-label-alignment text:label-followed-by="listtab" fo:text-indent="-0.635cm" fo:margin-left="2.54cm"/>
        </style:list-level-properties>
        <style:text-properties style:font-name="Wingdings"/>
      </text:list-level-style-bullet>
      <text:list-level-style-bullet text:level="2" style:num-suffix="o" text:bullet-char="o">
        <style:list-level-properties text:list-level-position-and-space-mode="label-alignment">
          <style:list-level-label-alignment text:label-followed-by="listtab" fo:text-indent="-0.635cm" fo:margin-left="3.81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6.35cm"/>
        </style:list-level-properties>
        <style:text-properties style:font-name="Symbol"/>
      </text:list-level-style-bullet>
      <text:list-level-style-bullet text:level="5" style:num-suffix="o" text:bullet-char="o">
        <style:list-level-properties text:list-level-position-and-space-mode="label-alignment">
          <style:list-level-label-alignment text:label-followed-by="listtab" fo:text-indent="-0.635cm" fo:margin-left="7.62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10.16cm"/>
        </style:list-level-properties>
        <style:text-properties style:font-name="Symbol"/>
      </text:list-level-style-bullet>
      <text:list-level-style-bullet text:level="8" style:num-suffix="o" text:bullet-char="o">
        <style:list-level-properties text:list-level-position-and-space-mode="label-alignment">
          <style:list-level-label-alignment text:label-followed-by="listtab" fo:text-indent="-0.635cm" fo:margin-left="11.43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bullet text:level="1" style:num-suffix="" text:bullet-char="">
        <style:list-level-properties text:list-level-position-and-space-mode="label-alignment">
          <style:list-level-label-alignment text:label-followed-by="listtab" fo:text-indent="-0.635cm" fo:margin-left="2.54cm"/>
        </style:list-level-properties>
        <style:text-properties style:font-name="Wingdings"/>
      </text:list-level-style-bullet>
      <text:list-level-style-bullet text:level="2" style:num-suffix="o" text:bullet-char="o">
        <style:list-level-properties text:list-level-position-and-space-mode="label-alignment">
          <style:list-level-label-alignment text:label-followed-by="listtab" fo:text-indent="-0.635cm" fo:margin-left="3.81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6.35cm"/>
        </style:list-level-properties>
        <style:text-properties style:font-name="Symbol"/>
      </text:list-level-style-bullet>
      <text:list-level-style-bullet text:level="5" style:num-suffix="o" text:bullet-char="o">
        <style:list-level-properties text:list-level-position-and-space-mode="label-alignment">
          <style:list-level-label-alignment text:label-followed-by="listtab" fo:text-indent="-0.635cm" fo:margin-left="7.62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10.16cm"/>
        </style:list-level-properties>
        <style:text-properties style:font-name="Symbol"/>
      </text:list-level-style-bullet>
      <text:list-level-style-bullet text:level="8" style:num-suffix="o" text:bullet-char="o">
        <style:list-level-properties text:list-level-position-and-space-mode="label-alignment">
          <style:list-level-label-alignment text:label-followed-by="listtab" fo:text-indent="-0.635cm" fo:margin-left="11.43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number text:level="1" text:style-name="ListLabel_20_3"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ListLabel_20_4"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bullet text:level="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ListLabel_20_2" style:num-suffix="o"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ListLabel_20_2" style:num-suffix="o"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number text:level="1" text:style-name="ListLabel_20_5" style:num-suffix="." style:num-format="1" text:start-value="38">
        <style:list-level-properties text:list-level-position-and-space-mode="label-alignment">
          <style:list-level-label-alignment text:label-followed-by="listtab" text:list-tab-stop-position="2.635cm" fo:text-indent="-0.635cm" fo:margin-left="2.635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bullet text:level="1" text:style-name="ListLabel_20_1" style:num-suffix="-" text:bullet-char="-">
        <style:list-level-properties text:list-level-position-and-space-mode="label-alignment">
          <style:list-level-label-alignment text:label-followed-by="listtab" fo:text-indent="-0.635cm" fo:margin-left="1.27cm"/>
        </style:list-level-properties>
        <style:text-properties fo:font-family="'Times New Roman'" style:font-style-name="Normale" style:font-family-generic="roman" style:font-pitch="variable"/>
      </text:list-level-style-bullet>
      <text:list-level-style-bullet text:level="2" text:style-name="ListLabel_20_2" style:num-suffix="o"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2" style:num-suffix="o"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2" style:num-suffix="o"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number text:level="1" style:num-format="1" text:start-value="2002">
        <style:list-level-properties text:list-level-position-and-space-mode="label-alignment">
          <style:list-level-label-alignment text:label-followed-by="listtab" fo:text-indent="-1.058cm" fo:margin-left="1.693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number text:level="1" style:num-suffix="." style:num-format="1">
        <style:list-level-properties text:list-level-position-and-space-mode="label-alignment">
          <style:list-level-label-alignment text:label-followed-by="listtab" fo:text-indent="-0.635cm" fo:margin-left="2.406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3.676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4.946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6.216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7.486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8.756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10.026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1.29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2.566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style:num-suffix="o"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style:num-suffix="o"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style:num-suffix="o"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2" style:num-suffix="o"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2" style:num-suffix="o"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2" style:num-suffix="o"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1">
      <text:list-level-style-number text:level="1" style:num-suffix="." style:num-format="1">
        <style:list-level-properties text:list-level-position-and-space-mode="label-alignment">
          <style:list-level-label-alignment text:label-followed-by="listtab" fo:text-indent="-0.635cm" fo:margin-left="1.884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3.1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4.424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694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6.964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8.234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9.504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0.774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2.04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2">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2" style:num-suffix="o"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2" style:num-suffix="o"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2" style:num-suffix="o"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3">
      <text:list-level-style-bullet text:level="1" text:style-name="ListLabel_20_1" style:num-suffix="-" text:bullet-char="-">
        <style:list-level-properties text:list-level-position-and-space-mode="label-alignment">
          <style:list-level-label-alignment text:label-followed-by="listtab" fo:text-indent="-0.635cm" fo:margin-left="1.905cm"/>
        </style:list-level-properties>
        <style:text-properties fo:font-family="'Times New Roman'" style:font-style-name="Normale" style:font-family-generic="roman" style:font-pitch="variable"/>
      </text:list-level-style-bullet>
      <text:list-level-style-bullet text:level="2" text:style-name="ListLabel_20_2" style:num-suffix="o" text:bullet-char="o">
        <style:list-level-properties text:list-level-position-and-space-mode="label-alignment">
          <style:list-level-label-alignment text:label-followed-by="listtab" fo:text-indent="-0.635cm" fo:margin-left="3.175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4.445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715cm"/>
        </style:list-level-properties>
        <style:text-properties style:font-name="Symbol"/>
      </text:list-level-style-bullet>
      <text:list-level-style-bullet text:level="5" text:style-name="ListLabel_20_2" style:num-suffix="o" text:bullet-char="o">
        <style:list-level-properties text:list-level-position-and-space-mode="label-alignment">
          <style:list-level-label-alignment text:label-followed-by="listtab" fo:text-indent="-0.635cm" fo:margin-left="6.98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8.255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9.525cm"/>
        </style:list-level-properties>
        <style:text-properties style:font-name="Symbol"/>
      </text:list-level-style-bullet>
      <text:list-level-style-bullet text:level="8" text:style-name="ListLabel_20_2" style:num-suffix="o" text:bullet-char="o">
        <style:list-level-properties text:list-level-position-and-space-mode="label-alignment">
          <style:list-level-label-alignment text:label-followed-by="listtab" fo:text-indent="-0.635cm" fo:margin-left="10.795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2.06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4">
      <text:list-level-style-bullet text:level="1" text:style-name="ListLabel_20_6"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Arial2"/>
      </text:list-level-style-bullet>
      <text:list-level-style-bullet text:level="2" text:style-name="ListLabel_20_2" style:num-suffix="o"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ListLabel_20_2" style:num-suffix="o"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ListLabel_20_2" style:num-suffix="o"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5">
      <text:list-level-style-bullet text:level="1" text:style-name="ListLabel_20_6"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Arial2"/>
      </text:list-level-style-bullet>
      <text:list-level-style-bullet text:level="2" text:style-name="ListLabel_20_2" style:num-suffix="o"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ListLabel_20_2" style:num-suffix="o"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ListLabel_20_2" style:num-suffix="o"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6">
      <text:list-level-style-bullet text:level="1" text:style-name="ListLabel_20_6" style:num-suffix="" text:bullet-char="">
        <style:list-level-properties text:list-level-position-and-space-mode="label-alignment">
          <style:list-level-label-alignment text:label-followed-by="listtab" text:list-tab-stop-position="1.265cm" fo:text-indent="-0.635cm" fo:margin-left="1.265cm"/>
        </style:list-level-properties>
        <style:text-properties style:font-name="Wingdings"/>
      </text:list-level-style-bullet>
      <text:list-level-style-bullet text:level="2" text:style-name="ListLabel_20_2" style:num-suffix="o" text:bullet-char="o">
        <style:list-level-properties text:list-level-position-and-space-mode="label-alignment">
          <style:list-level-label-alignment text:label-followed-by="listtab" text:list-tab-stop-position="2.535cm" fo:text-indent="-0.635cm" fo:margin-left="2.535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3.805cm" fo:text-indent="-0.635cm" fo:margin-left="3.805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text:list-tab-stop-position="5.075cm" fo:text-indent="-0.635cm" fo:margin-left="5.075cm"/>
        </style:list-level-properties>
        <style:text-properties style:font-name="Symbol"/>
      </text:list-level-style-bullet>
      <text:list-level-style-bullet text:level="5" text:style-name="ListLabel_20_2" style:num-suffix="o" text:bullet-char="o">
        <style:list-level-properties text:list-level-position-and-space-mode="label-alignment">
          <style:list-level-label-alignment text:label-followed-by="listtab" text:list-tab-stop-position="6.345cm" fo:text-indent="-0.635cm" fo:margin-left="6.34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7.615cm" fo:text-indent="-0.635cm" fo:margin-left="7.615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text:list-tab-stop-position="8.885cm" fo:text-indent="-0.635cm" fo:margin-left="8.885cm"/>
        </style:list-level-properties>
        <style:text-properties style:font-name="Symbol"/>
      </text:list-level-style-bullet>
      <text:list-level-style-bullet text:level="8" text:style-name="ListLabel_20_2" style:num-suffix="o" text:bullet-char="o">
        <style:list-level-properties text:list-level-position-and-space-mode="label-alignment">
          <style:list-level-label-alignment text:label-followed-by="listtab" text:list-tab-stop-position="10.155cm" fo:text-indent="-0.635cm" fo:margin-left="10.155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11.425cm" fo:text-indent="-0.635cm" fo:margin-left="11.42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7">
      <text:list-level-style-bullet text:level="1" text:style-name="ListLabel_20_6" style:num-suffix="" text:bullet-char="">
        <style:list-level-properties text:list-level-position-and-space-mode="label-alignment">
          <style:list-level-label-alignment text:label-followed-by="listtab" text:list-tab-stop-position="1.265cm" fo:text-indent="-0.635cm" fo:margin-left="1.265cm"/>
        </style:list-level-properties>
        <style:text-properties style:font-name="Wingdings"/>
      </text:list-level-style-bullet>
      <text:list-level-style-bullet text:level="2" text:style-name="ListLabel_20_2" style:num-suffix="o" text:bullet-char="o">
        <style:list-level-properties text:list-level-position-and-space-mode="label-alignment">
          <style:list-level-label-alignment text:label-followed-by="listtab" text:list-tab-stop-position="2.535cm" fo:text-indent="-0.635cm" fo:margin-left="2.535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3.805cm" fo:text-indent="-0.635cm" fo:margin-left="3.805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text:list-tab-stop-position="5.075cm" fo:text-indent="-0.635cm" fo:margin-left="5.075cm"/>
        </style:list-level-properties>
        <style:text-properties style:font-name="Symbol"/>
      </text:list-level-style-bullet>
      <text:list-level-style-bullet text:level="5" text:style-name="ListLabel_20_2" style:num-suffix="o" text:bullet-char="o">
        <style:list-level-properties text:list-level-position-and-space-mode="label-alignment">
          <style:list-level-label-alignment text:label-followed-by="listtab" text:list-tab-stop-position="6.345cm" fo:text-indent="-0.635cm" fo:margin-left="6.34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7.615cm" fo:text-indent="-0.635cm" fo:margin-left="7.615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text:list-tab-stop-position="8.885cm" fo:text-indent="-0.635cm" fo:margin-left="8.885cm"/>
        </style:list-level-properties>
        <style:text-properties style:font-name="Symbol"/>
      </text:list-level-style-bullet>
      <text:list-level-style-bullet text:level="8" text:style-name="ListLabel_20_2" style:num-suffix="o" text:bullet-char="o">
        <style:list-level-properties text:list-level-position-and-space-mode="label-alignment">
          <style:list-level-label-alignment text:label-followed-by="listtab" text:list-tab-stop-position="10.155cm" fo:text-indent="-0.635cm" fo:margin-left="10.155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11.425cm" fo:text-indent="-0.635cm" fo:margin-left="11.42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8">
      <text:list-level-style-bullet text:level="1" text:style-name="ListLabel_20_6" style:num-suffix="" text:bullet-char="">
        <style:list-level-properties text:list-level-position-and-space-mode="label-alignment">
          <style:list-level-label-alignment text:label-followed-by="listtab" text:list-tab-stop-position="1.9cm" fo:text-indent="-0.635cm" fo:margin-left="1.9cm"/>
        </style:list-level-properties>
        <style:text-properties style:font-name="Wingdings"/>
      </text:list-level-style-bullet>
      <text:list-level-style-bullet text:level="2" text:style-name="ListLabel_20_2" style:num-suffix="o" text:bullet-char="o">
        <style:list-level-properties text:list-level-position-and-space-mode="label-alignment">
          <style:list-level-label-alignment text:label-followed-by="listtab" text:list-tab-stop-position="3.175cm" fo:text-indent="-0.635cm" fo:margin-left="3.175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Symbol"/>
      </text:list-level-style-bullet>
      <text:list-level-style-bullet text:level="5" text:style-name="ListLabel_20_2" style:num-suffix="o" text:bullet-char="o">
        <style:list-level-properties text:list-level-position-and-space-mode="label-alignment">
          <style:list-level-label-alignment text:label-followed-by="listtab" text:list-tab-stop-position="6.985cm" fo:text-indent="-0.635cm" fo:margin-left="6.98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8.255cm" fo:text-indent="-0.635cm" fo:margin-left="8.255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text:list-tab-stop-position="9.525cm" fo:text-indent="-0.635cm" fo:margin-left="9.525cm"/>
        </style:list-level-properties>
        <style:text-properties style:font-name="Symbol"/>
      </text:list-level-style-bullet>
      <text:list-level-style-bullet text:level="8" text:style-name="ListLabel_20_2" style:num-suffix="o" text:bullet-char="o">
        <style:list-level-properties text:list-level-position-and-space-mode="label-alignment">
          <style:list-level-label-alignment text:label-followed-by="listtab" text:list-tab-stop-position="10.795cm" fo:text-indent="-0.635cm" fo:margin-left="10.795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12.065cm" fo:text-indent="-0.635cm" fo:margin-left="12.06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9">
      <text:list-level-style-bullet text:level="1" text:style-name="ListLabel_20_6" style:num-suffix="" text:bullet-char="">
        <style:list-level-properties text:list-level-position-and-space-mode="label-alignment">
          <style:list-level-label-alignment text:label-followed-by="listtab" text:list-tab-stop-position="1.9cm" fo:text-indent="-0.635cm" fo:margin-left="1.9cm"/>
        </style:list-level-properties>
        <style:text-properties style:font-name="Wingdings"/>
      </text:list-level-style-bullet>
      <text:list-level-style-bullet text:level="2" text:style-name="ListLabel_20_2" style:num-suffix="o" text:bullet-char="o">
        <style:list-level-properties text:list-level-position-and-space-mode="label-alignment">
          <style:list-level-label-alignment text:label-followed-by="listtab" text:list-tab-stop-position="3.175cm" fo:text-indent="-0.635cm" fo:margin-left="3.175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Symbol"/>
      </text:list-level-style-bullet>
      <text:list-level-style-bullet text:level="5" text:style-name="ListLabel_20_2" style:num-suffix="o" text:bullet-char="o">
        <style:list-level-properties text:list-level-position-and-space-mode="label-alignment">
          <style:list-level-label-alignment text:label-followed-by="listtab" text:list-tab-stop-position="6.985cm" fo:text-indent="-0.635cm" fo:margin-left="6.98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8.255cm" fo:text-indent="-0.635cm" fo:margin-left="8.255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text:list-tab-stop-position="9.525cm" fo:text-indent="-0.635cm" fo:margin-left="9.525cm"/>
        </style:list-level-properties>
        <style:text-properties style:font-name="Symbol"/>
      </text:list-level-style-bullet>
      <text:list-level-style-bullet text:level="8" text:style-name="ListLabel_20_2" style:num-suffix="o" text:bullet-char="o">
        <style:list-level-properties text:list-level-position-and-space-mode="label-alignment">
          <style:list-level-label-alignment text:label-followed-by="listtab" text:list-tab-stop-position="10.795cm" fo:text-indent="-0.635cm" fo:margin-left="10.795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12.065cm" fo:text-indent="-0.635cm" fo:margin-left="12.06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0">
      <text:list-level-style-bullet text:level="1" text:style-name="ListLabel_20_7" style:num-suffix="-" text:bullet-char="-">
        <style:list-level-properties text:list-level-position-and-space-mode="label-alignment">
          <style:list-level-label-alignment text:label-followed-by="listtab" fo:text-indent="-0.635cm" fo:margin-left="1.27cm"/>
        </style:list-level-properties>
        <style:text-properties style:font-name="Arial2"/>
      </text:list-level-style-bullet>
      <text:list-level-style-bullet text:level="2" text:style-name="ListLabel_20_2" style:num-suffix="o"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2" style:num-suffix="o"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2" style:num-suffix="o"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Footer">
      <style:paragraph-properties fo:text-align="center" style:justify-single-word="false"/>
    </style:style>
    <style:style style:name="MP2" style:family="paragraph" style:parent-style-name="Standard">
      <style:paragraph-properties fo:margin-top="0cm" fo:margin-bottom="0cm" fo:line-height="100%" fo:orphans="0" fo:widows="0"/>
    </style:style>
    <style:style style:name="Mfr1" style:family="graphic" style:parent-style-name="Graphics">
      <style:graphic-properties style:vertical-pos="top" style:vertical-rel="baseline" fo:padding="0cm" fo:border="none"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header-footer-properties fo:min-height="0.499cm" fo:margin-left="0cm" fo:margin-right="0cm" fo:margin-bottom="0cm"/>
      </style:header-style>
      <style:footer-style>
        <style:header-footer-properties fo:min-height="0.499cm" fo:margin-left="0cm" fo:margin-right="0cm" fo:margin-top="0cm"/>
      </style:footer-style>
    </style:page-layout>
  </office:automatic-styles>
  <office:master-styles>
    <style:master-page style:name="Standard" style:page-layout-name="Mpm1">
      <style:header>
        <text:p text:style-name="Header"><draw:frame draw:style-name="Mfr1" text:anchor-type="as-char" svg:width="3.281cm" svg:height="4.163cm" draw:z-index="36"><draw:image xlink:href="Pictures/10000201000001EF000002737AFB4F07.png" xlink:type="simple" xlink:show="embed" xlink:actuate="onLoad"/></draw:frame></text:p>
      </style:header>
      <style:footer>
        <text:p text:style-name="MP1"><text:page-number text:select-page="current">6</text:page-number></text:p>
        <text:p text:style-name="MP2"/>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grddl:transformation="http://docs.oasis-open.org/office/1.2/xslt/odf2rdf.xsl">
  <office:meta>
    <dc:title>carta-segui filier/GCC</dc:title>
    <meta:initial-creator>Antonella Mascetti</meta:initial-creator>
    <dc:description>DocumentCreationInfo</dc:description>
    <dc:creator>Paolo</dc:creator>
    <meta:editing-cycles>2</meta:editing-cycles>
    <meta:print-date>2015-07-08T08:04:00</meta:print-date>
    <meta:creation-date>2016-03-03T16:47:00</meta:creation-date>
    <dc:date>2016-03-03T16:47:00</dc:date>
    <meta:editing-duration>PT1S</meta:editing-duration>
    <meta:generator>OpenOffice.org/3.3$Unix OpenOffice.org_project/330m20$Build-9567</meta:generator>
    <meta:document-statistic meta:table-count="4" meta:image-count="2" meta:object-count="0" meta:page-count="34" meta:paragraph-count="606" meta:word-count="11913" meta:character-count="85494"/>
    <meta:user-defined meta:name="AppVersion">14.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