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Liberation Sans" svg:font-family="&quot;Liberation Sans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7" style:family="table-cell" style:parent-style-name="Default" style:data-style-name="N0">
      <style:table-cell-properties fo:border="thin solid #000000" style:vertical-align="automatic" fo:background-color="transparent"/>
    </style:style>
    <style:style style:name="ce8" style:family="table-cell" style:parent-style-name="Default" style:data-style-name="N0">
      <style:table-cell-properties fo:border="thin solid #000000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4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style:vertical-align="automatic" fo:wrap-option="wrap" fo:background-color="transparent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ce16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5.02708333333333cm"/>
    </style:style>
    <style:style style:name="co4" style:family="table-column">
      <style:table-column-properties fo:break-before="auto" style:column-width="5.794375cm"/>
    </style:style>
    <style:style style:name="co5" style:family="table-column">
      <style:table-column-properties fo:break-before="auto" style:column-width="5.23875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1.825625cm"/>
    </style:style>
    <style:style style:name="ro1" style:family="table-row">
      <style:table-row-properties style:row-height="86.2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12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3"/>
        <table:table-column table:style-name="co3" table:default-cell-style-name="ce1"/>
        <table:table-column table:style-name="co5" table:default-cell-style-name="ce1"/>
        <table:table-column table:style-name="co6" table:number-columns-repeated="942" table:default-cell-style-name="ce1"/>
        <table:table-column table:style-name="co7" table:number-columns-repeated="15436" table:default-cell-style-name="ce1"/>
        <table:table-row table:style-name="ro1">
          <table:table-cell office:value-type="string" table:number-columns-spanned="6" table:number-rows-spanned="1" table:style-name="ce15">
            <text:p>DATI PAGAMENTI<text:s/></text:p>
            <text:p>Anno 2026</text:p>
            <text:p><text:span text:style-name="T2"><text:s/>1 TRIMESTRE</text:span>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16">
            <text:p>anno<text:s/></text:p>
          </table:table-cell>
          <table:table-cell office:value-type="string" table:style-name="ce16">
            <text:p>trimestre</text:p>
          </table:table-cell>
          <table:table-cell office:value-type="string" table:style-name="ce16">
            <text:p>Categoria di spesa</text:p>
          </table:table-cell>
          <table:table-cell office:value-type="string" table:style-name="ce16">
            <text:p>tipologia di spesa</text:p>
          </table:table-cell>
          <table:table-cell office:value-type="string" table:style-name="ce17">
            <text:p>importo</text:p>
          </table:table-cell>
          <table:table-cell office:value-type="string" table:style-name="ce16">
            <text:p>beneficiario</text:p>
          </table:table-cell>
          <table:table-cell table:number-columns-repeated="16378" table:style-name="ce3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19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912.61" table:style-name="ce5">
            <text:p>5.912,61</text:p>
          </table:table-cell>
          <table:table-cell office:value-type="string" table:style-name="ce4">
            <text:p>persona fisica</text:p>
          </table:table-cell>
          <table:table-cell table:number-columns-repeated="33" table:style-name="ce2"/>
          <table:table-cell table:style-name="ce6"/>
          <table:table-cell table:number-columns-repeated="1059" table:style-name="ce7"/>
          <table:table-cell table:number-columns-repeated="13" table:style-name="ce8"/>
          <table:table-cell table:number-columns-repeated="15272" table:style-name="ce7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19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3564.19" table:style-name="ce5">
            <text:p>3.564,19</text:p>
          </table:table-cell>
          <table:table-cell office:value-type="string" table:style-name="ce4">
            <text:p>persona fisica</text:p>
          </table:table-cell>
          <table:table-cell table:number-columns-repeated="33" table:style-name="ce2"/>
          <table:table-cell table:style-name="ce6"/>
          <table:table-cell table:number-columns-repeated="1059" table:style-name="ce7"/>
          <table:table-cell table:number-columns-repeated="13" table:style-name="ce8"/>
          <table:table-cell table:number-columns-repeated="15272" table:style-name="ce7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19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70.8" table:style-name="ce9">
            <text:p>170,80</text:p>
          </table:table-cell>
          <table:table-cell office:value-type="string" table:style-name="ce4">
            <text:p>altro soggetto pubblico e privato</text:p>
          </table:table-cell>
          <table:table-cell table:number-columns-repeated="33" table:style-name="ce2"/>
          <table:table-cell table:style-name="ce6"/>
          <table:table-cell table:number-columns-repeated="1059" table:style-name="ce7"/>
          <table:table-cell table:number-columns-repeated="13" table:style-name="ce8"/>
          <table:table-cell table:number-columns-repeated="15272" table:style-name="ce7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1">
            <text:p>uscite correnti</text:p>
          </table:table-cell>
          <table:table-cell office:value-type="string" table:style-name="ce22">
            <text:p>Acquisto di beni e servizi<text:s/></text:p>
          </table:table-cell>
          <table:table-cell office:value-type="float" office:value="570.86" table:style-name="ce10">
            <text:p>570,86</text:p>
          </table:table-cell>
          <table:table-cell office:value-type="string" table:style-name="ce4">
            <text:p>altro soggetto pubblico e privato</text:p>
          </table:table-cell>
          <table:table-cell table:number-columns-repeated="33" table:style-name="ce2"/>
          <table:table-cell table:style-name="ce6"/>
          <table:table-cell table:number-columns-repeated="1059" table:style-name="ce7"/>
          <table:table-cell table:number-columns-repeated="13" table:style-name="ce8"/>
          <table:table-cell table:number-columns-repeated="15272" table:style-name="ce7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204.35" table:style-name="ce5">
            <text:p>204,35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500" table:style-name="ce5">
            <text:p>1.500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70.8" table:style-name="ce5">
            <text:p>170,8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92" table:style-name="ce11">
            <text:p>92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80" table:style-name="ce11">
            <text:p>580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220" table:style-name="ce11">
            <text:p>1.220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36.6" table:style-name="ce11">
            <text:p>36,6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73" table:style-name="ce11">
            <text:p>73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number-rows-repeated="3"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500" table:style-name="ce11">
            <text:p>1.500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976.25" table:style-name="ce11">
            <text:p>976,25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71.98" table:style-name="ce11">
            <text:p>71,98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235.87" table:style-name="ce11">
            <text:p>235,87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732" table:style-name="ce11">
            <text:p>732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987.59" table:style-name="ce11">
            <text:p>987,59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216.79" table:style-name="ce11">
            <text:p>216,79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282.22" table:style-name="ce11">
            <text:p>1.282,22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893.44" table:style-name="ce11">
            <text:p>1.893,44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90" table:style-name="ce11">
            <text:p>90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205.57" table:style-name="ce11">
            <text:p>205,57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408.7" table:style-name="ce11">
            <text:p>408,7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01.42" table:style-name="ce11">
            <text:p>501,42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647" table:style-name="ce11">
            <text:p>647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651" table:style-name="ce11">
            <text:p>651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number-rows-repeated="2"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94.04" table:style-name="ce11">
            <text:p>594,04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4.9" table:style-name="ce11">
            <text:p>54,9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58.6" table:style-name="ce11">
            <text:p>158,6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74" table:style-name="ce11">
            <text:p>74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480" table:style-name="ce11">
            <text:p>480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82" table:style-name="ce11">
            <text:p>182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667.01" table:style-name="ce11">
            <text:p>667,01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659" table:style-name="ce11">
            <text:p>659,0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18.22" table:style-name="ce11">
            <text:p>118,22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94.04" table:style-name="ce11">
            <text:p>594,04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206.18" table:style-name="ce11">
            <text:p>206,18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172.87" table:style-name="ce11">
            <text:p>172,87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258.7" table:style-name="ce11">
            <text:p>258,7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style-name="ro4">
          <table:table-cell office:value-type="float" office:value="2026" table:style-name="ce4">
            <text:p>2026</text:p>
          </table:table-cell>
          <table:table-cell office:value-type="string" table:style-name="ce18">
            <text:p>1</text:p>
          </table:table-cell>
          <table:table-cell office:value-type="string" table:style-name="ce23">
            <text:p>uscite correnti</text:p>
          </table:table-cell>
          <table:table-cell office:value-type="string" table:style-name="ce20">
            <text:p>Acquisto di beni e servizi<text:s/></text:p>
          </table:table-cell>
          <table:table-cell office:value-type="float" office:value="555.1" table:style-name="ce11">
            <text:p>555,10</text:p>
          </table:table-cell>
          <table:table-cell office:value-type="string" table:style-name="ce4">
            <text:p>altro soggetto pubblico e privato</text:p>
          </table:table-cell>
          <table:table-cell table:number-columns-repeated="1093" table:style-name="ce2"/>
          <table:table-cell table:number-columns-repeated="13" table:style-name="ce3"/>
          <table:table-cell table:number-columns-repeated="15272" table:style-name="ce2"/>
        </table:table-row>
        <table:table-row table:number-rows-repeated="456" table:style-name="ro4">
          <table:table-cell table:number-columns-repeated="3" table:style-name="ce2"/>
          <table:table-cell table:style-name="ce12"/>
          <table:table-cell table:number-columns-repeated="1095" table:style-name="ce2"/>
          <table:table-cell table:number-columns-repeated="13" table:style-name="ce3"/>
          <table:table-cell table:number-columns-repeated="15272" table:style-name="ce2"/>
        </table:table-row>
        <table:table-row table:number-rows-repeated="6" table:style-name="ro5">
          <table:table-cell table:number-columns-repeated="3"/>
          <table:table-cell table:style-name="ce13"/>
          <table:table-cell table:number-columns-repeated="1095"/>
          <table:table-cell table:number-columns-repeated="15285" table:style-name="ce1"/>
        </table:table-row>
        <table:table-row table:number-rows-repeated="104806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Liberation Sans" svg:font-family="&quot;Liberation Sans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automatic" fo:background-color="#DDDDDD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0in" fo:margin-left="0.708267716535433in" fo:margin-right="0.7082677165354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1.90551181102362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footer>
        <style:region-right>
          <text:p><text:span text:style-name="T1">Pag.</text:span><text:span text:style-name="T1"><text:s/></text:span><text:span text:style-name="T1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anuela</meta:initial-creator>
    <dc:creator>user</dc:creator>
    <meta:creation-date>2022-03-31T15:47:39Z</meta:creation-date>
    <dc:date>2026-05-20T10:56:41Z</dc:date>
    <meta:editing-cycles>8</meta:editing-cycles>
    <meta:editing-duration>PT0S</meta:editing-duration>
    <meta:user-defined meta:name="AppVersion">16.0300</meta:user-defined>
  </office:meta>
</office:document-meta>
</file>